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</office:automatic-styles>
  <office:body>
    <office:text>
      <text:h text:style-name="Heading_20_3" text:outline-level="3"><text:bookmark-start text:name="адресный-перечень-дворовых-территорий-красносельского-района-для-проведения-благоустроительных-работ-за-счет-средств-от-платных-парковок-в-2015-году-849-пп"/>Адресный перечень дворовых территорий Красносельского района для проведения благоустроительных работ за счет средств от платных парковок в 2015 году (849-ПП)<text:bookmark-end text:name="адресный-перечень-дворовых-территорий-красносельского-района-для-проведения-благоустроительных-работ-за-счет-средств-от-платных-парковок-в-2015-году-849-пп"/></text:h>
      <text:p text:style-name="First_20_paragraph">07.08.2015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1">№</text:span></text:p>
          </table:table-cell>
          <table:table-cell table:style-name="TableRowCell" office:value-type="string">
            <text:p text:style-name="Table_20_Contents"><text:span text:style-name="T1">Адрес дворовой территории</text:span></text:p>
          </table:table-cell>
          <table:table-cell table:style-name="TableRowCell" office:value-type="string">
            <text:p text:style-name="Table_20_Contents"><text:span text:style-name="T1">Виды работ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1-й Красносельский пер. д.3, ул. Гаврикова, д.3/1</text:p>
          </table:table-cell>
          <table:table-cell table:style-name="TableRowCell" office:value-type="string">
            <text:p text:style-name="Table_20_Contents">Ремонт АБП, замена бортового камня, устройство ограждений, устройство резинового покрытия, установка МАФ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Ольховская ул. д.17, д.19, д.21/25</text:p>
          </table:table-cell>
          <table:table-cell table:style-name="TableRowCell" office:value-type="string">
            <text:p text:style-name="Table_20_Contents">Ремонт АБП, устройство парковочных карманов, замена бортового камня, устройство ограждений, устройство резиновго покрытия, ремонт газона, ремонт подпорной стены, Установка МАФ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1-й Басманный пер. д.5/20 (с.1,2,3)</text:p>
          </table:table-cell>
          <table:table-cell table:style-name="TableRowCell" office:value-type="string">
            <text:p text:style-name="Table_20_Contents">Устройство бортового камня, устройство ограждений, устройство резинового покрытия, установка МАФ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Н. Красносельская ул., д.15 стр.1</text:p>
          </table:table-cell>
          <table:table-cell table:style-name="TableRowCell" office:value-type="string">
            <text:p text:style-name="Table_20_Contents">Ремонт АБП, замена бортового камня, ремонт газона, устройство резинового покрытия, замена бортового камня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Живарев пер. д.8 (спортивная площадка)</text:p>
          </table:table-cell>
          <table:table-cell table:style-name="TableRowCell" office:value-type="string">
            <text:p text:style-name="Table_20_Contents">Устройство АБП, замена садового борт. камня, устройство ограждения, устройство покрытия «Искусственная трава», установка МАФ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Маши Порываевой ул., д.38, д.38А</text:p>
          </table:table-cell>
          <table:table-cell table:style-name="TableRowCell" office:value-type="string">
            <text:p text:style-name="Table_20_Contents">Ремонт АБП, замена дорожного борт. камня, ремонт газона, замена газонного ограждения, устройство резинового покрытия на детских площадках, замена МАФ, устройство вазонов, санитарная обрезка деревьев.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Русаковская ул. д.9, д.11</text:p>
          </table:table-cell>
          <table:table-cell table:style-name="TableRowCell" office:value-type="string">
            <text:p text:style-name="Table_20_Contents">Замена газонного ограждения, устройство резинового покрытия на детских площадках, замена МАФ, замена контейнерных площадок</text:p>
      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Краснопрудная ул. д.7/9</text:p>
          </table:table-cell>
          <table:table-cell table:style-name="TableRowCell" office:value-type="string">
            <text:p text:style-name="Table_20_Contents">Замена контейнерной площадки</text:p>
          </table:table-cell>
        </table:table-row>
        <table:table-row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Мясницкая ул., д.17 стр. 2</text:p>
          </table:table-cell>
          <table:table-cell table:style-name="TableRowCell" office:value-type="string">
            <text:p text:style-name="Table_20_Contents">Ремонт АБП, замена дорожного борт. камня, замена садового борт. камня, устройство ограждения на спортивной площадке, устройство покрытия на детской площадке, устройство покрытия «Искусственная трава», установка МАФ, ремонт подпорной стенки.</text:p>
          </table:table-cell>
        </table:table-row>
        <table:table-row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Мясницкая ул. 41 с.1 (нежилье)</text:p>
          </table:table-cell>
          <table:table-cell table:style-name="TableRowCell" office:value-type="string">
            <text:p text:style-name="Table_20_Contents">Ремонт АБП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krasnoselsky.mos.ru/where-the-money-from-paid-parking/detail/2059724.html" office:name=""><text:span text:style-name="Definition">http://krasnoselsky.mos.ru/where-the-money-from-paid-parking/detail/2059724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12:49:08Z</meta:creation-date>
    <dc:date>2023-05-24T12:49:08Z</dc:date>
  </office:meta>
</office:document-meta>
</file>