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32767*"/>
    </style:style>
    <style:style style:name="Table1.B" style:family="table-column">
      <style:table-column-properties style:rel-column-width="32767*"/>
    </style:style>
  </office:automatic-styles>
  <office:body>
    <office:text>
      <text:h text:style-name="Heading_20_3" text:outline-level="3"><text:bookmark-start text:name="дворы-благоустроенные-за-счет-средств-от-платных-парковок-в-2014-году"/>Дворы, благоустроенные за счет средств от платных парковок в 2014 году<text:bookmark-end text:name="дворы-благоустроенные-за-счет-средств-от-платных-парковок-в-2014-году"/></text:h>
      <text:p text:style-name="First_20_paragraph">31.10.2014</text:p>
      <table:table table:name="Table1" table:style-name="Table1">
        <table:table-column table:style-name="Table1.A"/>
        <table:table-column table:style-name="Table1.B"/>
        <table:table-row>
          <table:table-cell table:style-name="TableRowCell" office:value-type="string">
            <text:p text:style-name="Table_20_Contents">Мясницкая, д.17, стр.2<text:line-break/>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Ананьевский пер., д.4/2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Краснопрудная ул. д.22А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Б. Балканский пер., д.13 корп.2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Пантелеевская ул. д.2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Гаврикова ул. д.31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line-break/></text:p>
            <text:p text:style-name="Table_20_Contents">4-й Красносельский пер., д.5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line-break/></text:p>
            <text:p text:style-name="Table_20_Contents">Краснопрудная ул. д.7/9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Ольховская ул., д.15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Костянский пер. д.1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Малая Красносельская ул. д. 12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Красносельский тупик, д. 5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Краснопрудная ул. д. 1</text:p>
          </table:table-cell>
          <table:table-cell table:style-name="TableRowCell" office:value-type="string">
    </table:table-cell>
        </table:table-row>
      </table:table>
      <text:p text:style-name="First_20_paragraph"><text:line-break/></text:p>
      <text:p text:style-name="Text_20_body">Адрес страницы: <text:a xlink:type="simple" xlink:href="http://krasnoselsky.mos.ru/where-the-money-from-paid-parking/detail/1384693.html" office:name=""><text:span text:style-name="Definition">http://krasnoselsky.mos.ru/where-the-money-from-paid-parking/detail/1384693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4T04:07:13Z</meta:creation-date>
    <dc:date>2023-06-14T04:07:13Z</dc:date>
  </office:meta>
</office:document-meta>
</file>