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боты-выполненные-за-счет-средств-полученных-от-платных-парковок-с-15-по-19-сентября-2014-года"/>Работы, выполненные за счет средств, полученных от платных парковок, с 15 по 19 сентября 2014 года<text:bookmark-end text:name="работы-выполненные-за-счет-средств-полученных-от-платных-парковок-с-15-по-19-сентября-2014-года"/></text:h>
      <text:p text:style-name="First_20_paragraph">19.09.2014</text:p>
      <text:p text:style-name="Text_20_body">Б.Балканский пер., д. 13 к 2,3</text:p>
      <text:p text:style-name="Text_20_body"><text:line-break/></text:p>
      <text:p text:style-name="Text_20_body"><text:line-break/></text:p>
      <text:p text:style-name="Text_20_body">Мясницкая ул., д. 17 стр. 2</text:p>
      <text:p text:style-name="Text_20_body"><text:line-break/></text:p>
      <text:p text:style-name="Text_20_body"><text:line-break/></text:p>
      <text:p text:style-name="Text_20_body">Русаковская ул., д 7 корп. 1, 2, 3</text:p>
      <text:p text:style-name="Text_20_body"><text:line-break/></text:p>
      <text:p text:style-name="Text_20_body">Ананьевский пер., д.4/2, стр. 1,2</text:p>
      <text:p text:style-name="Text_20_body"><text:line-break/></text:p>
      <text:p text:style-name="Text_20_body"><text:line-break/></text:p>
      <text:p text:style-name="Text_20_body">1-й Коптельский пер., 24, стр.3</text:p>
      <text:p text:style-name="Text_20_body"><text:line-break/></text:p>
      <text:p text:style-name="Text_20_body">1-й Коптельский пер., 26</text:p>
      <text:p text:style-name="Text_20_body"><text:line-break/></text:p>
      <text:p text:style-name="Text_20_body">ул. Краснопрудная, д.1</text:p>
      <text:p text:style-name="Text_20_body"><text:line-break/></text:p>
      <text:p text:style-name="Text_20_body"><text:line-break/></text:p>
      <text:p text:style-name="Text_20_body">3-й Красносельский пер., д.6</text:p>
      <text:p text:style-name="Text_20_body"><text:line-break/></text:p>
      <text:p text:style-name="Text_20_body"><text:line-break/></text:p>
      <text:p text:style-name="Text_20_body">Адрес страницы: <text:a xlink:type="simple" xlink:href="http://krasnoselsky.mos.ru/where-the-money-from-paid-parking/detail/1297715.html" office:name=""><text:span text:style-name="Definition">http://krasnoselsky.mos.ru/where-the-money-from-paid-parking/detail/1297715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2:39:47Z</meta:creation-date>
    <dc:date>2023-07-26T02:39:47Z</dc:date>
  </office:meta>
</office:document-meta>
</file>