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боты-выполненные-за-счет-средств-полученных-от-платных-парковок-с-8-по-15-сентября-2014-года"/>Работы, выполненные за счет средств, полученных от платных парковок, с 8 по 15 сентября 2014 года<text:bookmark-end text:name="работы-выполненные-за-счет-средств-полученных-от-платных-парковок-с-8-по-15-сентября-2014-года"/></text:h>
      <text:p text:style-name="First_20_paragraph">15.09.2014</text:p>
      <text:p text:style-name="Text_20_body"><text:span text:style-name="T1">1-ый Коптельский, 24, стр.3</text:span></text:p>
      <text:p text:style-name="Text_20_body"><text:span text:style-name="T1">Красносельский тупик, 5</text:span></text:p>
      <text:p text:style-name="Text_20_body"><text:span text:style-name="T1">Милютинский переулок, 20/2</text:span></text:p>
      <text:p text:style-name="Text_20_body"><text:span text:style-name="T1">Протопоповский переулок, 40</text:span></text:p>
      <text:p text:style-name="Text_20_body"> </text:p>
      <text:p text:style-name="Text_20_body"><text:span text:style-name="T1">ул. Краснопрудная, 11</text:span></text:p>
      <text:p text:style-name="Text_20_body"><text:span text:style-name="T1">ул. Краснопрудная, 26</text:span></text:p>
      <text:p text:style-name="Text_20_body"><text:span text:style-name="T1">ул. Краснопрудная, 36 стр.2</text:span></text:p>
      <text:p text:style-name="Text_20_body"><text:span text:style-name="T1">ул. Нижняя Красносельская, 21</text:span></text:p>
      <text:p text:style-name="Text_20_body"><text:line-break/></text:p>
      <text:p text:style-name="Text_20_body">Адрес страницы: <text:a xlink:type="simple" xlink:href="http://krasnoselsky.mos.ru/where-the-money-from-paid-parking/detail/1288226.html" office:name=""><text:span text:style-name="Definition">http://krasnoselsky.mos.ru/where-the-money-from-paid-parking/detail/1288226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9T00:09:48Z</meta:creation-date>
    <dc:date>2023-07-19T00:09:48Z</dc:date>
  </office:meta>
</office:document-meta>
</file>