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финансовых-результатах-деятельности-на-01.01.2022"/>ОТЧЕТ О ФИНАНСОВЫХ РЕЗУЛЬТАТАХ ДЕЯТЕЛЬНОСТИ на 01.01.2022<text:bookmark-end text:name="отчет-о-финансовых-результатах-деятельности-на-01.01.2022"/></text:h>
      <text:p text:style-name="First_20_paragraph">25.03.2022</text:p>
      <text:p text:style-name="Text_20_body"><text:line-break/></text:p>
      <text:p text:style-name="Text_20_body">Адрес страницы: <text:a xlink:type="simple" xlink:href="http://krasnoselsky.mos.ru/uprava/reports/detail/10705689.html" office:name=""><text:span text:style-name="Definition">http://krasnoselsky.mos.ru/uprava/reports/detail/1070568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1:18:23Z</meta:creation-date>
    <dc:date>2023-07-25T21:18:23Z</dc:date>
  </office:meta>
</office:document-meta>
</file>