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главы-управы-красносельского-района-о-результатах-деятельности-управы-района-за-2024-год"/>Отчет главы управы Красносельского района о результатах деятельности управы района за 2024 год<text:bookmark-end text:name="отчет-главы-управы-красносельского-района-о-результатах-деятельности-управы-района-за-2024-год"/></text:h>
      <text:p text:style-name="First_20_paragraph">10.02.2025</text:p>
      <text:p text:style-name="Text_20_body">Добрый день уважаемые коллеги. Я приветствую вас и представляю ежегодный отчет главы управы, где мы вместе рассмотрим наши достижения и предстоящие нам вызовы.</text:p>
      <text:p text:style-name="Text_20_body">Год за годом наш район развивается и укрепляется благодаря совместным усилиям всех нас.</text:p>
      <text:p text:style-name="Text_20_body">В прошлом году мы столкнулись с различными задачами, преодолевали трудности и стремились к общей цели – сделать наш Красносельский район еще лучше и комфортнее.</text:p>
      <text:p text:style-name="Text_20_body"><text:span text:style-name="T1">Традиционно начну свой доклад с блока</text:span></text:p>
      <text:p text:style-name="Text_20_body"><text:span text:style-name="T1">ЖКХ И БЛАГОУСТРОЙСТВО</text:span></text:p>
      <text:p text:style-name="Text_20_body">В рамках постановления Правительства Москвы <text:span text:style-name="T2">от 26 декабря 2012 г</text:span><text:span text:style-name="T3">.</text:span> № 849-ПП <text:span text:style-name="T2">«О стимулировании управ районов города Москвы»</text:span> в 2024 году проведены работы по комплексному благоустройству территории.</text:p>
      <text:p text:style-name="Text_20_body">Благоустроены 12 дворов, 1 объект образования и 1 спортивная площадка на территории Живарева сквера.</text:p>
      <text:p text:style-name="Text_20_body"><text:span text:style-name="T1">Дворовые территории по адресам:</text:span></text:p>
      <text:p text:style-name="Text_20_body">1. Маши Порываевой ул. д.38, 38 «А»;</text:p>
      <text:p text:style-name="Text_20_body">2. Краснопрудная ул. д.1;</text:p>
      <text:p text:style-name="Text_20_body">3. Садовая-Спасская ул. д. 1/2 к. «А»;</text:p>
      <text:p text:style-name="Text_20_body">4. Красносельская Верхн. ул., д. 9;</text:p>
      <text:p text:style-name="Text_20_body">5. 5-й Красносельский пер. д. 5;</text:p>
      <text:p text:style-name="Text_20_body">6. Костянский пер. д.9/10;</text:p>
      <text:p text:style-name="Text_20_body">7. Докучаев переулок д.15, 17, 19;</text:p>
      <text:p text:style-name="Text_20_body">8. Русаковская ул. д. 11, 9;</text:p>
      <text:p text:style-name="Text_20_body">9. Краснопрудная ул. д. 22-24, 22 «А»;</text:p>
      <text:p text:style-name="Text_20_body">10.Ананьевский пер. д.5 стр.4, Большая Сухаревская<text:line-break/>пл., д.14/7;</text:p>
      <text:p text:style-name="Text_20_body">11.Ананьевский пер., д. 5 стр.5, стр.6 стр.7;</text:p>
      <text:p text:style-name="Text_20_body">12.Ананьевский пер. д. 5 стр.9, стр.12.</text:p>
      <text:p text:style-name="Text_20_body">По этим адресам выполнены работы по замене и ремонту асфальта, замене бортового камня, ремонту газона, ремонту детских и спортивных площадок с устройством новых искусственных покрытий, малых архитектурных форм и уличной мебели.</text:p>
      <text:p text:style-name="Text_20_body">Дополнительно выполнены работы по:</text:p>
      <text:p text:style-name="Text_20_body"><text:span text:style-name="T1">Замене покрытия на спортивной площадке по адресу:</text:span></text:p>
      <text:p text:style-name="Text_20_body">· Верхняя Красносельская ул. д.34.</text:p>
      <text:p text:style-name="Text_20_body"><text:span text:style-name="T1">Замене покрытия на детской игровой площадке по адресу:</text:span></text:p>
      <text:p text:style-name="Text_20_body">· Большая Спасская ул. д.33.</text:p>
      <text:p text:style-name="Text_20_body"><text:span text:style-name="T1">Объект образования по адресу:</text:span></text:p>
      <text:p text:style-name="Text_20_body">· Садовая-Спасская ул. д.8 стр.1 (Школа № 1284).</text:p>
      <text:p text:style-name="Text_20_body">В этом году планируется благоустройство дворовых территорий по адресам: Русаковская ул., д. 7, стр.1, стр.2, стр.3, Краснопрудная ул., д.7-9, Верхняя Красносельская ул., д 10, корп.7А, а также благоустройство территории колледжа Московского транспорта по адресу: Каланчевская ул. д.26 стр.1.</text:p>
      <text:p text:style-name="Text_20_body">Также хочу напомнить, что мы не забыли вопрос благоустройства Краснопрудной улицы. Помню, что на каждой встрече мы говорим, что ей необходимо придать жизни. В случае появления дополнительной информации будем обязательно ей обмениваться. Что касается увеличения зеленых насаждений, то могу сказать, что ГБУ г. Москвы «Жилищник Красносельского района» направил в адрес ДПиООС г.Москвы потребность на 2025 год, по посадкам 59 деревьев и 1925 кустарников на подведомственных территориях. Работы по посадкам будут выполнены силами ДПиООС г.Москвы, при условии согласования с Мосгоргеотрест<text:span text:style-name="T2">.</text:span></text:p>
      <text:p text:style-name="Text_20_body">Еще я знаю, что многих жителей волнует вопрос частой смены начальников мастерского участка №2. Сейчас ситуация стабилизировалась. С октября прошлого года начальником мастерского участка №2 назначен Арчаков Микаил Юсупович.</text:p>
      <text:p text:style-name="Text_20_body">Работы выполняются в полном объёме.</text:p>
      <text:p text:style-name="Text_20_body"><text:span text:style-name="T1">ПРОГРАММА КАПИТАЛЬНОГО РЕМОНТА</text:span></text:p>
      <text:p text:style-name="Text_20_body">В 2024 году у нас выполнялись работы по разработке проектной документации, а также капитальному ремонту инженерных систем и конструктивных элементов в 25 многоквартирных домах, находящихся в управлении ГБУ «Жилищник Красносельского района», и 2 домах в управлении ГБУ «ЭВАЖД» и ТСЖ «Товарищество на Сретенке».</text:p>
      <text:p text:style-name="Text_20_body">Были выполнены следующие виды работ:</text:p>
      <text:p text:style-name="Text_20_body">· 11 проектов по капитальному ремонту инженерных систем и конструктивных элементов;</text:p>
      <text:p text:style-name="Text_20_body">· 1 проект по замене газового оборудования;</text:p>
      <text:p text:style-name="Text_20_body">· 15 проектов по замене лифтового оборудования;</text:p>
      <text:p text:style-name="Text_20_body">· ремонт 115 инженерных систем;</text:p>
      <text:p text:style-name="Text_20_body">· замена системы газоснабжения в 1 МКД;</text:p>
      <text:p text:style-name="Text_20_body">· замена 25 лифтов.</text:p>
      <text:p text:style-name="Text_20_body">Ежегодно в рамках реализации распоряжения Департамента жилищно-коммунального хозяйства города Москвы реализуется программа ремонта подъездов, так в 2024 году частными управляющими организациями было отремонтировано 5 подъездов<text:line-break/>по адресам:</text:p>
      <text:p text:style-name="Text_20_body">1. Верхняя Красносельская ул., д. 19, стр. 2 (3 подъезд),</text:p>
      <text:p text:style-name="Text_20_body">2. Большая Спасская ул., д. 10, стр. 1 (5 подъезд),</text:p>
      <text:p text:style-name="Text_20_body">3. Даев пер., д. 31, стр. 1 (1 подъезд),</text:p>
      <text:p text:style-name="Text_20_body">4. Даев пер., д. 33 (1 и 2 подъезд).</text:p>
      <text:p text:style-name="Text_20_body">В 2025 году пройдет ремонт 1 и 2 подъездов по адресу: Большая Спасская ул., д.33, выполняемый управляющей компанией<text:line-break/>ООО «Сервис-град». В настоящий момент оформляются документы для открытия работ<text:span text:style-name="T2">.</text:span> Еще в этом году будут выполнены работы по замене входных дверей по адресам: Русаковская ул., д.1<text:line-break/>(п.1 и п.2), 2-й Новый пер., д.3-5 (<text:span text:style-name="T2">в рамках постановления Правительства Москвы от 13.09.2012 №484-ПП «О дополнительных мерах по социально-экономическому развитию районов города Москвы»).</text:span></text:p>
      <text:p text:style-name="Text_20_body">Продолжается работа по отлову безнадзорных животных на территории района. В прошлом году было отловлено 10 животных (8 кошек, 2 собаки), всех животных отправили в приюты:</text:p>
      <text:p text:style-name="Text_20_body">· «ЗООРАССВЕТ» (г. Москва, Рассветная аллея, д. 10)</text:p>
      <text:p text:style-name="Text_20_body">· «Зеленоград» (г. Зеленоград, Фирсановское шоссе, проезд 5500)</text:p>
      <text:p text:style-name="Text_20_body"><text:span text:style-name="T1">Следующее важнейшее направление работы управы – это СТРОИТЕЛЬСТВО И РЕКОНСТРУКЦИЯ</text:span></text:p>
      <text:p text:style-name="Text_20_body"><text:span text:style-name="T1">Начну с программы реновации жилого фонда</text:span><text:span text:style-name="T2">.</text:span></text:p>
      <text:p text:style-name="Text_20_body">В 2024 году сдан и заселен дом по адресу: Русаковская ул., д.2.<text:line-break/>В новые квартиры переехали жители домов с улиц:<text:line-break/>2-я Леснорядская д. 10-12 и Гаврикова д. 3/1.</text:p>
      <text:p text:style-name="Text_20_body">Согласно приказу <text:span text:style-name="T2">от 12августа 2020г «Об этапах реализации Программы реновации жилищного фонда в городе Москве»</text:span> №45/182/ПР-335/20 в Красносельском районе во вторую волну переселения, рассчитанную на период с 2025 г по 2028г включены дома по адресам:</text:p>
      <text:p text:style-name="Text_20_body">· 3-й Красносельский пер., д6;</text:p>
      <text:p text:style-name="Text_20_body">· Московско-Казанский пер., д10с.1;</text:p>
      <text:p text:style-name="Text_20_body">· Русаковская ул., д.12с.2;</text:p>
      <text:p text:style-name="Text_20_body">· Русаковская ул., д.12с.3;</text:p>
      <text:p text:style-name="Text_20_body">· Русаковская ул., д.8.</text:p>
      <text:p text:style-name="Text_20_body">В настоящий момент по адресам Леснорядская ул., д.7 и<text:line-break/>2-я Леснорядская ул., д.10-12 строительной организацией ведутся работы по сносу отселенных домов для подготовки стартовой площадки под строительство жилого дома.</text:p>
      <text:p text:style-name="Text_20_body">В прошлом году введен в эксплуатацию многофукнкциональный общественно-деловой комплекс с апартаментами по адресу: проспект Академика Сахарова, д. 7. <text:span text:style-name="T2">(Комплекс площадью 46323,3 кв м. имеет 23 этажа, парковку на 281 машино-место, 293 гостиничных номера, 26 кладовых помещений).</text:span></text:p>
      <text:p text:style-name="Text_20_body">После капитального ремонта и реконструкции вновь открыла свои двери Городская поликлиника №5 ДЗМ по адресу:<text:line-break/>Даев пер., д.3, с1.</text:p>
      <text:p text:style-name="Text_20_body">В настоящее время на территории района ведутся строительные работы на 7 объектах:</text:p>
      <text:p text:style-name="Text_20_body">1. Докучаев пер., д. 10 – реконструкция объекта с приспособлением помещений под жилые квартиры и устройством подземной стоянки;</text:p>
      <text:p text:style-name="Text_20_body">2. 1-й Новый пер., вл.18/20, стр.1 – реконструкция корпуса<text:line-break/>№ 8 Федерального бюджетного лечебно-профилактического учреждения «Санаторий-профилакторий «Подмосковье» Федеральной налоговой службы России»;</text:p>
      <text:p text:style-name="Text_20_body">3. Ольховская ул., вл. 27, стр.3-3а, 4, 5, 6, 16 – строительство нового корпуса медицинского центра пластической хирургии;</text:p>
      <text:p text:style-name="Text_20_body">4. Мясницкая ул., вл. 21/8, стр. 1, 2 – реконструкция (регенерация) комплекса зданий Российской академии живописи, ваяния и зодчества Ильи Глазунова;</text:p>
      <text:p text:style-name="Text_20_body">5. 1-й Красносельский пер., вл.15/17 – строительство гостиничного комплекса;</text:p>
      <text:p text:style-name="Text_20_body">6. Милютинский пер, дом 16, стр.1 – выполнение работ по сохранению объекта культурного наследия в ЦАО г. Москвы «Городская усадьба» П.Ф.Митькова - А.Н.Арбатской<text:line-break/>XVIII - XIX вв.;</text:p>
      <text:p text:style-name="Text_20_body">7. 1-й Красносельский переулок, дом 9 <text:span text:style-name="T2">на основание ордера ОАТИ г. Москвы № 24010294</text:span> ведутся работы по капитальному ремонту здания бассейна «Коралл». Ориентировочный срок окончания работ 1-й квартал 2025 года.</text:p>
      <text:p text:style-name="Text_20_body"><text:span text:style-name="T1">Также продолжается работа по пресечению самовольного строительства.</text:span></text:p>
      <text:p text:style-name="Text_20_body">На постоянной основе проводится мониторинг территории района на предмет выявления незаконного строительства, установки объектов, ограничивающих свободный доступ на территорию.</text:p>
      <text:p text:style-name="Text_20_body">Так в прошедшем году выявлено 90 объектов, все они рассмотрены на Окружной комиссии при префектуре ЦАО, демонтировано 86 объектов.</text:p>
      <text:p text:style-name="Text_20_body">Вместе с этим, в рамках исполнения постановления Правительства Москвы № 819-ПП <text:span text:style-name="T2">«Об утверждении Положения о взаимодействии органов исполнительной власти города Москвы при организации работы по выявлению и пресечению незаконного (нецелевого) использования земельных участков»</text:span> управой района выявлено и занесено в автоматизированную информационную систему Государственной инспекции по контролю за использованием объектов недвижимости города Москвы (АИС ГИН) 13 капитальных объектов самовольного строительства.</text:p>
      <text:p text:style-name="Text_20_body"><text:span text:style-name="T1">Безопасность дорожного движения.</text:span></text:p>
      <text:p text:style-name="Text_20_body">Тема улучшения транспортного обслуживания и безопасности дорожного движения, одна из важнейших задач, нашего города.</text:p>
      <text:p text:style-name="Text_20_body">С целью повышения уровня безопасности на территории района, на заседаниях Окружной комиссии по безопасности дорожного движения при префектуре ЦАО рассмотрено 9 вопросов по нашему району.</text:p>
      <text:p text:style-name="Text_20_body">В целях улучшения пешеходной доступности, а также создания комфортных условий для жителей, на территории района организовано 3 новых пешеходных перехода:</text:p>
      <text:p text:style-name="Text_20_body">1. Нижняя Красносельская ул., д. 5, стр. 11;</text:p>
      <text:p text:style-name="Text_20_body">2. 4-й Красносельский пер., д. 5;</text:p>
      <text:p text:style-name="Text_20_body">3. 3-й Красносельский пер., д. 8.</text:p>
      <text:p text:style-name="Text_20_body">Совместно с транспортным комплексом города проработаны вопросы ликвидации хаотичной парковки транспорта на 4 местных проездах с установкой соответствующих дорожных знаков:</text:p>
      <text:p text:style-name="Text_20_body">1. 1-й Коптельский пер., д. 4, стр. 1;</text:p>
      <text:p text:style-name="Text_20_body">2. 2-й Новый пер., д. 4, стр. 2;</text:p>
      <text:p text:style-name="Text_20_body">3. проспект Академика Сахарова д. 9;</text:p>
      <text:p text:style-name="Text_20_body">4. Селиверстов пер., д. 10, стр. 1.</text:p>
      <text:p text:style-name="Text_20_body">Утвержден масштабный проект планировки территории линейного объекта – трамвайная линия на проспекте Академика Сахарова и улице Маши Порываевой от Комсомольской площади до Бульварного кольца и начаты подготовительные работы по строительству новых трамвайных путей. Новая линия соединит трамвайные пути на Комсомольской площади с путями у метро «Чистые пруды». Отмечается, что трамвайными «диаметрами» будут пользоваться около 125 тыс. пассажиров в день, а путь от Комсомольской площади до центра города по времени сократится в два раза, так как не потребуется спуск в метро.</text:p>
      <text:p text:style-name="Text_20_body"><text:span text:style-name="T1">СФЕРА ПОТРЕБИТЕЛЬСКОГО РЫНКА И УСЛУГ</text:span></text:p>
      <text:p text:style-name="Text_20_body">На территории района функционирует 734 стационарных объекта потребительского рынка, из которых, с 1 января 2024 года открыто 174 предприятий торговли и услуг. Одновременно с этим 189 объектов потребительского рынка прекратили свою деятельность.</text:p>
      <text:p text:style-name="Text_20_body">В сентябре 2024 году на территории района закрылся крупный торговый центр «Тройка», руководством ТЦ принято решение о реконструкции здания, срок проведения не определен.</text:p>
      <text:p text:style-name="Text_20_body">Предприятия торговли и услуг принимали активное участие в благотворительных акциях:</text:p>
      <text:p text:style-name="Text_20_body">«Лучший друг» и «Подарок солдату к 23 февраля».</text:p>
      <text:p text:style-name="Text_20_body">Не остался без внимания и малообеспеченный слой населения района. Предприятия передовали чайные и продуктовые наборы, организованы обеды, пасхальные куличи, выделены талоны на стрижку для льготных категорий граждан.</text:p>
      <text:p text:style-name="Text_20_body">На прежнем месте по адресу: Панкратьевский переулок, вл. 5,<text:line-break/>стр. 7-9 с апреля по декабрь функционировала Ярмарка выходного дня на 16 торговых мест. 11 апреля 2025 года Ярмарка выходного дня снова начнет свою работу.</text:p>
      <text:p text:style-name="Text_20_body">По многочисленным обращениям от жителей и депутатов СДМО ГБУ «Жилищник Красносельского района» восстановил подключение к электросети киоска «Печать» по адресу: Верхняя Красносельская, вл.23, стр.1 (ст.м. «Красносельская»).</text:p>
      <text:p text:style-name="Text_20_body">Также городом разработан новый проект по модернизации нестационарных торговых объектов, новый тип киоска «Мороженое» со встроенным пастоматом расположен по адресу: Верхняя Красносельская ул., вл.15-17.</text:p>
      <text:p text:style-name="Text_20_body">В городском конкурсе «Московские Мастера» по профессии «Повар», бренд-шеф ресторана «Meraki», находящийся внутри фудмолла «Три вокзала. Депо» по адресу: Новорязанская ул., д.23 стр.2 занял первое место.</text:p>
      <text:p text:style-name="Text_20_body">В номинации «Лучший реализованный проект строительства многофункциональных комплексов и торговых центров» по решению городской конкурсной комиссии и по итогам открытого общегородского голосования победителем признали гастроквартал «Три вокзала. Депо» <text:span text:style-name="T2">(Новорязанская ул., д.23).</text:span></text:p>
      <text:p text:style-name="Text_20_body">Еще хочу сказать о продаже алкогольной продукции на первых этажах многоквартирных домов в нашем районе.</text:p>
      <text:p text:style-name="Text_20_body">Органами исполнительной власти разрешения на открытие предприятий на площадях, находящихся в собственности, не выдаются.</text:p>
      <text:p text:style-name="Text_20_body">В соответствии с Положением об управе, утвержденным постановлением Правительства Москвы <text:span text:style-name="T2">от 15.02.2013</text:span> № 76-ПП<text:line-break/><text:span text:style-name="T2">«О внесении изменений в постановление Правительства Москвы от 24.02.2010 № 157-ПП»</text:span>, управа района не имеет права вмешиваться в хозяйственную деятельность юридических лиц.</text:p>
      <text:p text:style-name="Text_20_body"><text:span text:style-name="T1">Теперь хочу перейти к направлению</text:span></text:p>
      <text:p text:style-name="Text_20_body"><text:span text:style-name="T1">СОЦИАЛЬНАЯ СФЕРА</text:span></text:p>
      <text:p text:style-name="Text_20_body">Основным направлением деятельности управы района в области социальной защиты населения является обеспечение и выполнение мероприятий, предусмотренных Государственной программой «Социальная поддержка жителей города Москвы».</text:p>
      <text:p text:style-name="Text_20_body">Ежемесячно в управе проходили заседания районной Комиссии по оказанию адресной социальной помощи нуждающимся жителям района. В прошлом году материальная помощь была оказана<text:line-break/>25 жителям района, на сумму 450, 000 рублей <text:span text:style-name="T2">(по 38-ПП).</text:span></text:p>
      <text:p text:style-name="Text_20_body">В рамках ежегодного общегородского смотра-конкурса на лучшие городские объекты, приспособленные для маломобильных групп граждан – «Город для всех» – в 2024 году лауреатами конкурса стали:</text:p>
      <text:p text:style-name="Text_20_body">· Государственное бюджетное учреждение «Жилищник Красносельского района» - детские площадки по адресам: Нижняя Красносельская ул., д.15-17, стр.2 и Ольховская ул., д.45, стр.2;</text:p>
      <text:p text:style-name="Text_20_body">· Филиал «Сбербанк России» Московский банк – Каланчевская ул., д.15.</text:p>
      <text:p text:style-name="Text_20_body">В рамках праздничных и памятных дат совместно с Советом депутатов Муниципального округа были организованы поздравления членов общественных организаций, с вручением продовольственных наборов и памятных подарков.</text:p>
      <text:p text:style-name="Text_20_body">В них принимали участие жители района, сотрудники управы, общественные советники, школьники, депутаты СДМО Красносельский, Совет ветеранов и общество инвалидов.</text:p>
      <text:p text:style-name="Text_20_body"><text:span text:style-name="T1">Работа с общественными советниками.</text:span></text:p>
      <text:p text:style-name="Text_20_body">В октябре прошлого года прошла отчетно-выборная конференция в Совете общественных советников района. По итогам председателем Совета была избрана Глинова Ирина Дмитриевна. Наш Совет состоит из 8 человек.</text:p>
      <text:p text:style-name="Text_20_body">В настоящий момент, численность общественных советников составляет 182 человека. В течении 2024 года для общественных советников были проведены различные обучающие семинары, такие как: оказание первой медицинской помощи, методические занятия от Управления по ЦАО ГОЧСиПБ «Безопапасный отдых людей на водных объектах в зимний период», также советники приняли участие в мероприятиях ГОЧС и посетили Пожарно-спасательный отряд и посетили экскурсию в закулисье Большого Театра.</text:p>
      <text:p text:style-name="Text_20_body">Отдельно хочу выделить участие наших советников в патриотических акциях, а именно поездка в военно-патриотический парк культуры и отдыха Вооружённых Сил Российской Федерации «Патриот», «Вахта памяти», возложение в память о полном снятии блокады Ленинграда, одного из самых трагичных событий Великой Отечественной войны, и к другим памятным датам. И конечно же наши встречи во дворах района – это многочисленные праздничные мероприятия: общегородской «Субботник», «День семьи, любви и верности», праздничные концерты и спортивные соревнования.</text:p>
      <text:p text:style-name="Text_20_body">Перед тем как перейти к другим направлениям социальной работы, я отдельно хочу выделить 18 окружную премию «Общественное признание», где победителями стали наши общественные советники: Высоцкая Наталья Владимировна и<text:line-break/>Конская Ольга Львовна, а вот победителем не только окружного, но и городского этапа премии стал муниципальный депутат Красносельского района Сергей Сергеевич Огородников.</text:p>
      <text:p text:style-name="Text_20_body"><text:span text:style-name="T1">Без внимания не остается работа с Советом Ветеранов и молодежью.</text:span></text:p>
      <text:p text:style-name="Text_20_body">За ушедший год было проведено 73 мероприятия с участием представителей Совета ветеранов, как районных, так и окружных. Активно ведется работа над поддержкой исторической памяти и укреплением патриотического духа, в связи с чем хотелось бы выделить участие Совета ветеранов в мемориально-патронатных акциях.</text:p>
      <text:p text:style-name="Text_20_body">17 апреля прошлого года Советом ветеранов в школе №1284 был организован и проведен фестиваль художественного творчества ветеранов и молодёжи, под девизом «Победа в сердцах поколений» Управой района были предоставлены грамоты для всех участников, а также сладкие подарки. Из районных событий стоит отметить участие Совета ветеранов в городском фестивале «Лето в Москве», а также в мероприятиях, организованных управой и СДМО <text:span text:style-name="T2">(День города, День России)</text:span>. Члены Совета нередко участвовали в различного рода мероприятиях, проходящих в Живаревом сквере, чем поднимали вовлеченность жителей.</text:p>
      <text:p text:style-name="Text_20_body">На особом контроле у нас стоит вопрос по поздравлению ветеранов-юбиляров и вручение им поздравлений от Президента РФ, памятных подарков и цветов. Всего было поздравлено 13 человек, из которых<text:line-break/>12 – 95 лет и 1 – 100 лет.</text:p>
      <text:p text:style-name="Text_20_body">Нельзя не упомянуть про окружные мероприятия. 21 июня в театре Российской Армии прошло традиционное мероприятие «Вахта памяти», приуроченное ко Дню памяти и скорби, ежегодно посещаемое членами Совета ветеранов. В рамках акции состоялись митинг-концерт, возложение цветов и «Свеча памяти», были прочитаны стихотворения участников конкурса «#ЯГОРЖУСЬ», посвященные Великой Отечественной войне и памяти о бесценном подвиге нашего народа.</text:p>
      <text:p text:style-name="Text_20_body">18 июня представители Совета ветеранов приняли участие в официальном открытии Аллеи памяти Героям, высаженной 17 мая 2024 года в парке «Патриот» жителями и сотрудниками префектуры. После открытия, для участников мероприятия была организована экскурсия по Главному храму Вооруженных Сил и музейному комплексу «Дорога памяти» – путь длиной в 1418 шагов от первых дней войны до победного входа Советской армии в Берлин.</text:p>
      <text:p text:style-name="Text_20_body">В 2024 году было проведено 49 мероприятий с участием активистов молодежной палаты Красносельского района. В это число входят как районные и окружные мероприятия, организуемые управой, Советом депутатов или префектурой, так и собственные, где активисты уже выступают в роли организаторов.</text:p>
      <text:p text:style-name="Text_20_body">Также стоит отметить проведенные активистами заседания,<text:line-break/>в повестках, которых было написание Большого этнографического диктанта и изготовление поздравительных открыток солдатам, а также участие в субботниках и в мероприятиях по уборке снега, участие и помощь в организации районных КВИЗов <text:span text:style-name="T2">(ко Дню воинской Славы России, КВИЗ посвященный Году семьи, ко Дню начала контрнаступления советских войск в битве под Москвой).</text:span></text:p>
      <text:p text:style-name="Text_20_body">Традиционно с участием молодежной палаты и ветеранских организаций мы возлагаем цветы к Мемориальной Стелле, во дворе школы №1500 <text:span text:style-name="T2">(День снятия блокады Ленинграда, День защитника Отечества, День Победы, День памяти и скорби, День народного ополчения, День битвы под Москвой).</text:span></text:p>
      <text:p text:style-name="Text_20_body"><text:span text:style-name="T1">Что касается досуговой и спортивной работы с населением.</text:span></text:p>
      <text:p text:style-name="Text_20_body">В районе функционируют 6 некоммерческих организаций, предоставляющих разнообразные возможности для жителей. На их базе работают 69 кружков, студий, творческих коллективов и объединений, из которых 40 кружков доступны на бесплатной или частично бесплатной основе.</text:p>
      <text:p text:style-name="Text_20_body">За 2024 год досуговыми клубами проведено более 200 мероприятий.</text:p>
      <text:p text:style-name="Text_20_body">Также организовано 122 досуговых и творческих мероприятия, таких как мастер-классы, лекции, открытые уроки и концерты.</text:p>
      <text:p text:style-name="Text_20_body">В рамках проекта Мэра Москвы досуговые клубы района активно участвовали в фестивале «Лето в Москве», проведя 54 мероприятия в Живаревом сквере, что составило более 100 часов работы.</text:p>
      <text:p text:style-name="Text_20_body">Управа района плотно взаимодействует с ГБУК г. Москвы<text:line-break/>«ОКЦ ЦАО» (объедение культурных и досуговых центров центрального округа). На базе «ОКЦ ЦАО» в нашем районе работают две замечательные библиотеки:</text:p>
      <text:p text:style-name="Text_20_body">· Библиотека № 7 Культурный центр им. А. де Сент-Экзюпери расположенная по адресу: 2-й Красносельский пер., д.2 где в большинстве случаев проходят наши мероприятия;</text:p>
      <text:p text:style-name="Text_20_body">· Библиотека-читальня им. И.С. Тургенева по адресу:</text:p>
      <text:p text:style-name="Text_20_body">Бобров пер., д. 6, стр. 1;</text:p>
      <text:p text:style-name="Text_20_body">В первом квартале этого года планируется торжественное открытие Библиотеки №267 имени Н.К. Крупской по адресу: Большая Спасская ул., д.31.</text:p>
      <text:p text:style-name="Text_20_body"><text:span text:style-name="T1">В прошлом году у нас была очень большая</text:span></text:p>
      <text:p text:style-name="Text_20_body"><text:span text:style-name="T1">билетная кампания.</text:span></text:p>
      <text:p text:style-name="Text_20_body">К новогодним праздникам семьи с детьми, имеющие льготы, получили более 450 билетов на праздничные представления, часть из которых включала подарки. Среди ключевых мероприятий:</text:p>
      <text:p text:style-name="Text_20_body">· Елка главы управы в ЦДКЖ – «Снежный бал»;</text:p>
      <text:p text:style-name="Text_20_body">· Елка префекта в Центральном академическом театре Российской Армии – «Зимних сказок чудеса»;</text:p>
      <text:p text:style-name="Text_20_body">· -Новогоднее мероприятие в Храме Христа Спасителя – «Братья и Белый Король»;</text:p>
      <text:p text:style-name="Text_20_body">· -Кремлевская елка – «Двенадцать месяцев»;</text:p>
      <text:p text:style-name="Text_20_body">· -Спектакль в Большом театре – «История Кая и Герды».</text:p>
      <text:p text:style-name="Text_20_body">Всего за год было выдано более 2750 билетов на 41 мероприятие, что на 67% больше, чем в 2023 году. Наиболее масштабные события:</text:p>
      <text:p text:style-name="Text_20_body">· «Волшебство на арене» в Московском цирке Никулина на Цветном бульваре;</text:p>
      <text:p text:style-name="Text_20_body">· «Без права забвения», приуроченное ко Дню памяти и скорби, в театре Российской Армии;</text:p>
      <text:p text:style-name="Text_20_body">· «Бременские музыканты» в ЦДКЖ;</text:p>
      <text:p text:style-name="Text_20_body">· Культурно-развлекательное мероприятие «День знаний ЦИРКЕ» для школьников в Московском цирке Никулина.</text:p>
      <text:p text:style-name="Text_20_body"><text:span text:style-name="T1">Продолжает свою работу</text:span></text:p>
      <text:p text:style-name="Text_20_body"><text:span text:style-name="T1">КОМИССИЯ ПО ДЕЛАМ НЕСОВЕРШЕННОЛЕТНИХ И ЗАЩИТЕ ИХ ПРАВ.</text:span></text:p>
      <text:p text:style-name="Text_20_body">В 2024 г. комиссией организовано и проведено 3 – заседания Круглого стола, 2 – рабочих совещания, на которых рассмотрены наиболее актуальные вопросы профилактики безнадзорности и правонарушений несовершеннолетних.</text:p>
      <text:p text:style-name="Text_20_body">За 12 месяцев проведено 25 заседаний комиссии, на которых рассмотрено 84 административных протоколов (за аналогичный период прошлого года – 61).</text:p>
      <text:p text:style-name="Text_20_body">На конец 4 квартала 2024 г. на учете в Комиссии состоят: 4 несовершеннолетних, 3 семьи (4 родителей, 5 несовершеннолетних), всего – 9 несовершеннолетних.</text:p>
      <text:p text:style-name="Text_20_body">В рамках налаженного межведомственного взаимодействия с Отделом внутренних дел России по Красносельскому району города Москвы (далее – ОДН) за истекший период 2024 года члены Комиссии приняли участие в 20 оперативно-профилактических мероприятиях «ПОДРОСТОК», из них районного – 10, городского – 6, федерального – 3 уровня.</text:p>
      <text:p text:style-name="Text_20_body">Сотрудниками Комиссии организовано и проведено 15 профилактических лекций для несовершеннолетних, 5 – для родителей, принято участие в 9 расширенных заседаниях советов профилактики школ №№ 1500, 1284, 315, организовано 6 выездов учащихся района на «Антинаркотическую площадку» (145 детей), осуществлена проверка проведения профилактической и воспитательной работы с несовершеннолетними всех учебных организаций района.</text:p>
      <text:p text:style-name="Text_20_body">Во взаимодействии с ГБУ города Москвы «Мой семейный центр «Семья», сотрудниками полиции, учреждениями образования и здравоохранения, НКО района организовано проведение патриотических мероприятий с привлечением к участию в них подростков, состоящих на профилактическом учете.</text:p>
      <text:p text:style-name="Text_20_body">За отчетный период 2024 года попыток суицидов, совершенных несовершеннолетними жителями Красносельского района г. Москвы, не зафиксировано, иных ЧП с их участием не имеется.</text:p>
      <text:p text:style-name="Text_20_body"><text:span text:style-name="T1">О РАБОТЕ ОРГАНИЗАЦИОННОГО СЕКТОРА УПРАВЫ И РАБОТЕ СЛУЖБЫ ПО РАБОТЕ С ОБРАЩЕНИЯМИ ГРАЖДАН</text:span></text:p>
      <text:p text:style-name="Text_20_body">В целях оптимизации работы по решению наиболее сложных проблем жителей проведено более 27-ми личных приемов главы управы. По итогам встреч составляется план мероприятий по реализации предложений и замечаний, озвученных на приеме жителями. Вопросы, требующие дополнительного решения, берутся на особый контроль.</text:p>
      <text:p text:style-name="Text_20_body">В 2024 году в управу района города Москвы поступило 1931 обращение граждан, из которых:</text:p>
      <text:p text:style-name="Text_20_body">сфера ЖКХ и Б, капитальный ремонт – 1215;</text:p>
      <text:p text:style-name="Text_20_body">сфера строительства и реконструкции – 301;</text:p>
      <text:p text:style-name="Text_20_body">социальная сфера – 265;</text:p>
      <text:p text:style-name="Text_20_body">сфера торговли и услуг – 150.</text:p>
      <text:p text:style-name="Text_20_body">В управу Красносельского района жители могут обратиться через десятки различных каналов, таких, как например:</text:p>
      <text:p text:style-name="Text_20_body">· электронная система Единого диспетчерского центра;</text:p>
      <text:p text:style-name="Text_20_body">· электронная приемная управы Красносельского района;</text:p>
      <text:p text:style-name="Text_20_body">· оставить письменное обращение или написать через официальные социальные сети управы и портал mos.ru.</text:p>
      <text:p text:style-name="Text_20_body">Также широко развито информирование жителей о проведении наиболее значимых мероприятий в районе. На постоянной основе размещается информация на официальном сайте управы района, на информационных стендах района, а также на официальных страницах в социальных сетях.</text:p>
      <text:p text:style-name="Text_20_body"><text:span text:style-name="T1">Прошлый год был богат на выборные кампании.</text:span> Центральным событием 2024 года стали выборы Президента Российской Федерации, как и в ряде других субъектов России, они проводились в течение трёх дней — с 15 по 17 марта.</text:p>
      <text:p text:style-name="Text_20_body">Президент Российской Федерации Путин Владимир Владимирович победил на выборах с результатом в 87,28% голосов.</text:p>
      <text:p text:style-name="Text_20_body"><text:span text:style-name="T1">ВЫБОРЫ МОСКОВСКОЙ ГОРОДСКОЙ ДУММЫ</text:span></text:p>
      <text:p text:style-name="Text_20_body">В сентябре 2024 году в Москве прошли выборы депутатов в Московскую городскую думу восьмого созыва, которые состоялись в единый день голосования с 6 по 8 сентября. Выборы проведены по мажоритарной системе.</text:p>
      <text:p text:style-name="Text_20_body">Депутатом Московской городской Думы по нашему избирательному округу №45 <text:span text:style-name="T2">(районы: Арбат, Басманный, Красносельский, Мещанский, Тверской)</text:span> был избран<text:line-break/>Джетыгенов Максим Михайлович.</text:p>
      <text:p text:style-name="Text_20_body">В двух избирательных кампаниях в районе работали<text:line-break/>6 участковых избирательных комиссий. На участковые избирательные комиссии были установлены терминалы электронного голосования – ТЭГ <text:span text:style-name="T2">(терминал электронного голосования)</text:span> и ПТЭГ <text:span text:style-name="T2">(переносной терминал электронного голосования)</text:span>. Также была возможность проголосовать традиционным «бумажным» способом на участке и надомно, и в онлайн-формате через личный кабинет на сайте mos.ru.</text:p>
      <text:p text:style-name="Text_20_body">По итогам прошедшего года хочу выразить благодарность руководителям районных и общественных организаций, учреждений и всему депутатскому корпусу за эффективную и слаженную работу,<text:line-break/>за конструктивное взаимодействие и продуктивное сотрудничество, что позволило улучшить условия жизни жителей нашего района.</text:p>
      <text:p text:style-name="Text_20_body">Уверена, что совместная реализация задач, поставленных на 2025 год, улучшит инфраструктуру района и будет способствовать комфортному проживанию.</text:p>
      <text:p text:style-name="Text_20_body"><text:span text:style-name="T1">Благодарю за внимание!</text:span></text:p>
      <text:p text:style-name="Text_20_body"><text:line-break/></text:p>
      <text:p text:style-name="Text_20_body">Адрес страницы: <text:a xlink:type="simple" xlink:href="http://krasnoselsky.mos.ru/uprava/otchety-glavy-upravy/detail/12799856.html" office:name=""><text:span text:style-name="Definition">http://krasnoselsky.mos.ru/uprava/otchety-glavy-upravy/detail/12799856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0T13:08:20Z</meta:creation-date>
    <dc:date>2025-03-20T13:08:20Z</dc:date>
  </office:meta>
</office:document-meta>
</file>