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ведена-проверка-аптеки-ооо-фармамед"/>Проведена проверка аптеки ООО « Фармамед»<text:bookmark-end text:name="проведена-проверка-аптеки-ооо-фармамед"/></text:h>
      <text:p text:style-name="First_20_paragraph">15.11.2013</text:p>
      <text:p text:style-name="Text_20_body">Прокуратура Центрального административного округа провела проверку аптеки ООО «Фармамед», расположенной по адресу: г. Москва, пл. Мясницкие ворота, д. 1, стр. 2.</text:p>
      <text:p text:style-name="Text_20_body">Установлено, что юридическим лицом допускаются нарушения законодательства о лицензировании фармацевтической деятельности при реализации лекарственных средств без рецептов, что является нарушением требований п.2.1 Порядка отпуска лекарственных средств, утвержденного приказом Минздравсоцразвития РФ от 14.12.2005 №785.</text:p>
      <text:p text:style-name="Text_20_body">Ранее ООО «Фармамед» по постановлению прокурора ЦАО г. Москвы привлекалось к административной ответственности за аналогичное правонарушение в соответствии с решением Арбитражного суда г. Москвы, в июле текущего года юридическому лицу назначено административное наказание штрафа в размере 40 000 руб.</text:p>
      <text:p text:style-name="Text_20_body">Учитывая изложенное, прокуратурой округа 01.10,2013 в отношении ООО «Фармамед» возбуждено дело об административном правонарушении, предусмотренном ч.4 ст.14,1 КоАП РФ, заявление о привлечении к административной ответственности направлено и Арбитражный суд г.Москвы. При таких обстоятельствах у суда имеются основания для принятия решения о приостановлении деятельности аптеки ООО «Фармамед» на срок до 90 суток.</text:p>
      <text:p text:style-name="Text_20_body">Прокурор округа М.Ю. Устиновский</text:p>
      <text:p text:style-name="Text_20_body"><text:line-break/></text:p>
      <text:p text:style-name="Text_20_body">Адрес страницы: <text:a xlink:type="simple" xlink:href="http://krasnoselsky.mos.ru/the-prosecutor-explains/detail/881303.html" office:name=""><text:span text:style-name="Definition">http://krasnoselsky.mos.ru/the-prosecutor-explains/detail/881303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2:14:00Z</meta:creation-date>
    <dc:date>2023-07-26T02:14:00Z</dc:date>
  </office:meta>
</office:document-meta>
</file>