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держан-обвиняемый-в-рейдерском-захвате-торгового-центра-сфера"/>Задержан обвиняемый в «рейдерском захвате» торгового центра «Сфера»<text:bookmark-end text:name="задержан-обвиняемый-в-рейдерском-захвате-торгового-центра-сфера"/></text:h>
      <text:p text:style-name="First_20_paragraph">26.02.2016</text:p>
      <text:p text:style-name="Text_20_body">Прокуратура Центрального административного округа города Москвы 28.01.2016 утвердила обвинительное заключение в отношении гражданина, который совершил «рейдерский захват» торгового центра «Сфера», расположенного на Новом Арбате.<text:line-break/>Гражданин обвиняется в совершении преступления, предусмотренного ч.4 ст.159 УК РФ, то есть приобретения права собственности на чужое имущество путем обмана, совершенное группой лиц в особо крупном размере.<text:line-break/>так, он подделав уставные и регистрационные документы предыдущего владельца здания - ООО «Фин.Кард», оформил на себя право собственности на указанный торговый центр.<text:line-break/>В настоящее время обвиняемый содержится под стражей.<text:line-break/>Уголовное дело с утвержденным обвинительным заключением 29.01.2016 направлено в Басманный районный суд города Москвы для рассмотрения его по существу.<text:line-break/></text:p>
      <text:p text:style-name="Text_20_body"><text:line-break/></text:p>
      <text:p text:style-name="Text_20_body">Адрес страницы: <text:a xlink:type="simple" xlink:href="http://krasnoselsky.mos.ru/the-prosecutor-explains/detail/2553300.html" office:name=""><text:span text:style-name="Definition">http://krasnoselsky.mos.ru/the-prosecutor-explains/detail/255330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13:12Z</meta:creation-date>
    <dc:date>2023-07-26T02:13:12Z</dc:date>
  </office:meta>
</office:document-meta>
</file>