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орожно-финансовые-пирамиды"/>Осторожно, «финансовые пирамиды»!<text:bookmark-end text:name="осторожно-финансовые-пирамиды"/></text:h>
      <text:p text:style-name="First_20_paragraph">07.04.2015</text:p>
      <text:p text:style-name="Text_20_body">В последнее время в Центральном административном округа участились случаи мошеннических действий в отношении граждан со стороны «финансовых пирамид», которые под обещанные высокие проценты собирают у населения денежные средства, после чего скрываются.</text:p>
      <text:p text:style-name="Text_20_body"><text:line-break/></text:p>
      <text:p text:style-name="Text_20_body">В настоящее время Следственным управлением УВД по ЦАО ГУ МВД России по г. Москве расследуется ряд уголовных дел в отношении руководителей и сотрудников ООО «Диамант», КПК «Золотой запас», КПК «Благо», ЗАО «Инвестиционный Стандарт», ООО «Инвест-Технологии». Расследование уголовных дел прокуратурой округа взято на контроль.</text:p>
      <text:p text:style-name="Text_20_body"><text:line-break/></text:p>
      <text:p text:style-name="Text_20_body">Одновременно, органами внутрешшх дел под надзором прокуратуры округа в настоящее время проводятся доследственные проверки в отношении КПК «Гарантия Успеха», КПК «Рост», ООО «Лидеръ», ООО «Орион», ООО «Олимп».</text:p>
      <text:p text:style-name="Text_20_body"><text:line-break/></text:p>
      <text:p text:style-name="Text_20_body">В настоящее время пострадало от преступных действий мошенников более 500 человек.</text:p>
      <text:p text:style-name="Text_20_body"><text:line-break/></text:p>
      <text:p text:style-name="Text_20_body">Потерпевшими от мошеннических действий чаще всего становятся лица преклонного возраста, пенсионеры, участники и ветераны войны.</text:p>
      <text:p text:style-name="Text_20_body"><text:line-break/></text:p>
      <text:p text:style-name="Text_20_body">Прокуратура округа предупреждает: будьте осторожны, принимая рекламные уловки недобросоветных лиц. Не поддавайтесь соблазну заработать быстрые деньги, к сожалению, Вы можете остаться без своих накоплений и средств к существованию.</text:p>
      <text:p text:style-name="Text_20_body"><text:line-break/></text:p>
      <text:p text:style-name="Text_20_body">Адрес страницы: <text:a xlink:type="simple" xlink:href="http://krasnoselsky.mos.ru/the-prosecutor-explains/detail/1720455.html" office:name=""><text:span text:style-name="Definition">http://krasnoselsky.mos.ru/the-prosecutor-explains/detail/1720455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1T04:06:51Z</meta:creation-date>
    <dc:date>2023-06-11T04:06:51Z</dc:date>
  </office:meta>
</office:document-meta>
</file>