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разъясняет-внесены-уточнения-в-акты-правительства-российской-федерации-по-вопросам-оказания-социальной-поддержки-граждан-имеющих-детей"/>Прокурор разъясняет: Внесены уточнения в акты Правительства Российской Федерации по вопросам оказания социальной поддержки граждан, имеющих детей<text:bookmark-end text:name="прокурор-разъясняет-внесены-уточнения-в-акты-правительства-российской-федерации-по-вопросам-оказания-социальной-поддержки-граждан-имеющих-детей"/></text:h>
      <text:p text:style-name="First_20_paragraph">25.06.2025</text:p>
      <text:p text:style-name="Text_20_body">Постановлением Правительства Российской Федерации от 28.12.2024 №1961 «О внесении изменений в некоторые акты Правительства Российской Федерации» внесены уточнения по вопросам оказания социальной поддержки граждан, имеющих детей.</text:p>
      <text:p text:style-name="Text_20_body">Скорректирован перечень видов доходов, учитываемых при расчете среднедушевого дохода семьи и дохода одиноко проживающего гражданина для оказания им государственной социальной помощи (постановление Правительства Российской Федерации от 20.08.2003 № 512 «О перечне видов доходов, учитываемых при расчете среднедушевого дохода семьи и дохода одиноко проживающего гражданина для оказания им государственной социальной помощи»).</text:p>
      <text:p text:style-name="Text_20_body">В частности, в перечень включены: денежные средства, выделяемые из федерального бюджета на обеспечение проведения ремонта индивидуальных жилых домов, принадлежащих потерявшим кормильца членам семей военнослужащих, а также сотрудников некоторых правоохранительных органов; компенсации бесплатного питания для обучающегося с ОВЗ, обучение которого организовано на дому; пособия и иные аналогичных выплаты, а также алиментов на ребенка, который не включен в состав семьи.</text:p>
      <text:p text:style-name="Text_20_body">Также внесены уточнения в Правила назначения и выплаты ежемесячного пособия в связи с рождением и воспитанием ребенка, в том числе в части определения размера, периода выплаты и порядка назначения ежемесячного пособия в связи с рождением последующего ребенка, когда такое пособие назначено в отношении предыдущего ребенка (Постановление Правительства Российской Федерации от 16.12.2022 № 2330 «О порядке назначения и выплаты ежемесячного пособия в связи с рождением и воспитанием ребенка»).</text:p>
      <text:p text:style-name="Text_20_body">Скорректированы основания для отказа в назначении ежемесячного пособия, а также перечень обстоятельств, наступление которых является основанием для прекращения их выплаты.</text:p>
      <text:p text:style-name="Text_20_body">Кроме того, изменения коснулись Правил направления средств (части средств) материнского (семейного) капитала на получение ежемесячной выплаты в связи с рождением (усыновлением) ребенка до достижения им возраста трех лет в части уточнения видов доходов, которые учитываются при расчете среднедушевого дохода семьи, а также процедуры направления заявления о назначении пособия.</text:p>
      <text:p text:style-name="Text_20_body"><text:span text:style-name="T1">Информация подготовлена Мещанской межрайонной прокуратурой г. Москвы.</text:span></text:p>
      <text:p text:style-name="Text_20_body"><text:line-break/></text:p>
      <text:p text:style-name="Text_20_body">Адрес страницы: <text:a xlink:type="simple" xlink:href="http://krasnoselsky.mos.ru/the-prosecutor-explains/detail/13059928.html" office:name=""><text:span text:style-name="Definition">http://krasnoselsky.mos.ru/the-prosecutor-explains/detail/13059928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6T07:54:05Z</meta:creation-date>
    <dc:date>2025-06-26T07:54:05Z</dc:date>
  </office:meta>
</office:document-meta>
</file>