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введены-штрафы-за-ненадлежащее-содержание-домашних-животных"/>Прокурор разъясняет: Введены штрафы за ненадлежащее содержание домашних животных<text:bookmark-end text:name="прокурор-разъясняет-введены-штрафы-за-ненадлежащее-содержание-домашних-животных"/></text:h>
      <text:p text:style-name="First_20_paragraph">25.06.2025</text:p>
      <text:p text:style-name="Text_20_body">В Кодекс Российской Федерации об административных правонарушениях внесены изменения в части установления административной ответственности за несоблюдение требований<text:line-break/>к содержанию домашних животных.</text:p>
      <text:p text:style-name="Text_20_body">Статьей 8.52 КоАП РФ установлено, что за несоблюдение общих требований к содержанию животных, а также требований к содержанию домашних животных, за исключением случаев, предусмотренных<text:line-break/>ч. ч. 2 и 3 ст.8.52 и ст. ст. 8.53, 8.54 КоАП РФ, влечет наказание в виде административного штрафа для граждан в размере от 1500 до 3000 рублей, для должностных лиц - от 5000 до 15000 рублей, для юридических - от 15000 до 30000 рублей.</text:p>
      <text:p text:style-name="Text_20_body">Требования к содержанию домашних животных предусмотрены<text:line-break/>в ст. 13 Федерального закона от 27.12.2018 № 498-ФЗ «Об ответственном обращении с животными и о внесении изменений в отдельные законодательные акты Российской Федерации».</text:p>
      <text:p text:style-name="Text_20_body"><text:span text:style-name="T1">Информация подготовлена Мещанской межрайонной прокуратурой г. Москвы.</text:span></text:p>
      <text:p text:style-name="Text_20_body"><text:line-break/></text:p>
      <text:p text:style-name="Text_20_body">Адрес страницы: <text:a xlink:type="simple" xlink:href="http://krasnoselsky.mos.ru/the-prosecutor-explains/detail/13059911.html" office:name=""><text:span text:style-name="Definition">http://krasnoselsky.mos.ru/the-prosecutor-explains/detail/13059911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07:54:49Z</meta:creation-date>
    <dc:date>2025-06-26T07:54:49Z</dc:date>
  </office:meta>
</office:document-meta>
</file>