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разъясняет-утверждены-новые-сроки-оказания-медицинской-помощи"/>Прокурор разъясняет: Утверждены новые сроки оказания медицинской помощи<text:bookmark-end text:name="прокурор-разъясняет-утверждены-новые-сроки-оказания-медицинской-помощи"/></text:h>
      <text:p text:style-name="First_20_paragraph">25.06.2025</text:p>
      <text:p text:style-name="Text_20_body">Постановлением Правительства РФ от 27.12.2024 №1490 утверждена Программа государственных гарантий бесплатного оказания гражданам медицинской помощи на 2025 год и на плановый период 2026 и 2027 г.г.</text:p>
      <text:p text:style-name="Text_20_body">Теперь срок ожидания оказания первичной медико-санитарной помощи в неотложной форме составляет не более 2 часов с момента обращения пациента в медицинскую организацию. Сроки ожидания приема участковыми врачами-терапевтами, а также врачами общей практики и участковыми педиатрами составляет не более 24 часов с момента такого обращения.</text:p>
      <text:p text:style-name="Text_20_body">Не позднее 14 дней со дня обращения пациента в медучреждение должен быть организован прием узкими специалистами (хирург, невролог, окулист и др.).</text:p>
      <text:p text:style-name="Text_20_body">Время подъезда бригад скорой помощи до пациента составляет не более 20 минут при оказании скорой медицинской помощи в экстренной форме.</text:p>
      <text:p text:style-name="Text_20_body">При наличии или подозрении у пациента онкологического заболевания сроки оказания медицинской помощи составляют:</text:p>
      <text:p text:style-name="Text_20_body">- консультации узких специалистов организуются в срок не позднее 3 рабочих дней. Помимо того, не позднее 3 рабочих дней с момента постановки диагноза врачом-онкологом устанавливается диспансерное наблюдение за пациентом;</text:p>
      <text:p text:style-name="Text_20_body">- сокращаются до 7 рабочих дней со дня назначения сроки проведения диагностических инструментальных и лабораторных исследований;</text:p>
      <text:p text:style-name="Text_20_body">- для оказания плановой специализированной (за исключением высокотехнологичной) медицинской помощи для пациентов с онкологическим профилем не более 7 дней со дня установления диагноза (состояния).</text:p>
      <text:p text:style-name="Text_20_body"><text:span text:style-name="T1">Информация подготовлена Мещанской межрайонной прокуратурой г. Москвы.</text:span></text:p>
      <text:p text:style-name="Text_20_body"><text:line-break/></text:p>
      <text:p text:style-name="Text_20_body">Адрес страницы: <text:a xlink:type="simple" xlink:href="http://krasnoselsky.mos.ru/the-prosecutor-explains/detail/13059875.html" office:name=""><text:span text:style-name="Definition">http://krasnoselsky.mos.ru/the-prosecutor-explains/detail/13059875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6T07:53:39Z</meta:creation-date>
    <dc:date>2025-06-26T07:53:39Z</dc:date>
  </office:meta>
</office:document-meta>
</file>