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с-1-марта-2025-года-на-едином-портале-государственных-и-муниципальных-услуг-функций-госуслуги-введен-в-действие-сервис-для-установления-самозапрета-на-кредиты-и-займы"/>Прокурор разъясняет: С 1 марта 2025 года на Едином портале государственных и муниципальных услуг (функций) «Госуслуги» введен в действие сервис для установления самозапрета на кредиты и займы<text:bookmark-end text:name="прокурор-разъясняет-с-1-марта-2025-года-на-едином-портале-государственных-и-муниципальных-услуг-функций-госуслуги-введен-в-действие-сервис-для-установления-самозапрета-на-кредиты-и-займы"/></text:h>
      <text:p text:style-name="First_20_paragraph">25.06.2025</text:p>
      <text:p text:style-name="Text_20_body">Федеральным законом от 26.02.2024 № 31-ФЗ «О внесении изменений в Федеральный закон «О кредитных историях» и Федеральный закон «О потребительском кредите (займе)» введено понятие «запрет на заключение договоров потребительского займа (кредита)» – это мера, принимаемая субъектом кредитной истории - физическим лицом, направленная на ограничение заключения с ним договоров потребительского займа (кредита).</text:p>
      <text:p text:style-name="Text_20_body">В этой связи граждане могут потребовать внести в свои кредитные истории сведения о запрете заключать договоры потребкредита или займа. Исключением будут являться: ипотека, кредит под залог транспорта и основной образовательный кредит с господдержкой.</text:p>
      <text:p text:style-name="Text_20_body">Для установления или снятия запрета необходимо подать соответствующее заявление на Госуслугах. С 1 сентября 2025 года такая возможность появится и в МФЦ.</text:p>
      <text:p text:style-name="Text_20_body">Ознакомиться с инструкцией по работе с сервисом можно на сайте Минцифры России.</text:p>
      <text:p text:style-name="Text_20_body">Данный сервис призван предотвратить факты возникновения у граждан кредитных обязательств в связи с реализацией злоумышленниками мошеннических схем».</text:p>
      <text:p text:style-name="Text_20_body"><text:span text:style-name="T1">Информация подготовлена Мещанской межрайонной прокуратурой г. Москвы.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the-prosecutor-explains/detail/13059850.html" office:name=""><text:span text:style-name="Definition">http://krasnoselsky.mos.ru/the-prosecutor-explains/detail/13059850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07:55:44Z</meta:creation-date>
    <dc:date>2025-06-26T07:55:44Z</dc:date>
  </office:meta>
</office:document-meta>
</file>