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рокурор-разъясняет-ужесточена-ответственность-работодателей-за-нарушения-прав-инвалидов"/>Прокурор разъясняет: Ужесточена ответственность работодателей за нарушения прав инвалидов<text:bookmark-end text:name="прокурор-разъясняет-ужесточена-ответственность-работодателей-за-нарушения-прав-инвалидов"/></text:h>
      <text:p text:style-name="First_20_paragraph">25.06.2025</text:p>
      <text:p text:style-name="Text_20_body">Федеральным законом от 09.11.2024 № 382-ФЗ внесены изменения в статью 5.42 КоАП РФ, которой предусмотрена ответственность за неисполнение работодателем обязанности по выполнению квоты для приема на работу инвалидов, за исключением случаев освобождения работодателя от выполнения установленной квоты, либо отказ работодателя в приеме на работу инвалида в пределах установленной квоты.</text:p>
      <text:p text:style-name="Text_20_body">Для индивидуальных предпринимателей штраф составляет от 30 тыс. до 50 тыс. руб., для юридических лиц - от 50 тыс. до 100 тыс. руб.</text:p>
      <text:p text:style-name="Text_20_body">Повышены штрафы за аналогичные нарушения для должностных лиц. Они составляют от 20 тыс. до 30 тыс. руб.</text:p>
      <text:p text:style-name="Text_20_body"><text:span text:style-name="T1">Информация подготовлена Мещанской межрайонной прокуратурой г. Москвы.</text:span></text:p>
      <text:p text:style-name="Text_20_body"><text:line-break/></text:p>
      <text:p text:style-name="Text_20_body">Адрес страницы: <text:a xlink:type="simple" xlink:href="http://krasnoselsky.mos.ru/the-prosecutor-explains/detail/13059836.html" office:name=""><text:span text:style-name="Definition">http://krasnoselsky.mos.ru/the-prosecutor-explains/detail/13059836.html</text:span></text:a></text:p>
      <text:p text:style-name="Text_20_body"><text:a xlink:type="simple" xlink:href="http://krasnoselsky.mos.ru" office:name=""><text:span text:style-name="Definition">Управа Красносельского район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6-25T19:47:48Z</meta:creation-date>
    <dc:date>2025-06-25T19:47:48Z</dc:date>
  </office:meta>
</office:document-meta>
</file>