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щанская-межрайонная-прокуратура-г.-москвы-разъясняет-о-новых-мерах-поддержки-детей-сирот."/>Мещанская межрайонная прокуратура г. Москвы разъясняет: О новых мерах поддержки детей-сирот.<text:bookmark-end text:name="мещанская-межрайонная-прокуратура-г.-москвы-разъясняет-о-новых-мерах-поддержки-детей-сирот."/></text:h>
      <text:p text:style-name="First_20_paragraph">21.06.2024</text:p>
      <text:p text:style-name="Text_20_body">Комментирует мещанский межрайонный прокурор Боровский Денис Владимирович<text:span text:style-name="T1">.</text:span></text:p>
      <text:p text:style-name="Text_20_body">Законодателем продолжено совершенствование перечня мер государственной поддержки и порядка их предоставления детям-сиротам и детям, оставшимся без попечения родителей, лицам из числа детей-сирот и детей, оставшихся без попечения родителей (далее – дети-сироты).</text:p>
      <text:p text:style-name="Text_20_body">Федеральным законом от 29.05.2023 № 189-ФЗ внесены изменения в Федеральный закон «О дополнительных гарантиях по социальной поддержке детей-сирот и детей, оставшихся без попечения родителей» (далее – Закон № 159-ФЗ), в соответствии с которыми детям-сиротам с ограниченными возможностями здоровья (в том числе с различными формами умственной отсталости) гарантировано право на однократное прохождение обучения по программам переподготовки рабочих и служащих по очной форме обучения за счет средств бюджетов субъектов Российской Федерации.</text:p>
      <text:p text:style-name="Text_20_body">Для этой же категории детей-сирот на весь период прохождения обучения предусмотрены выплаты ежемесячного пособия и пособия на приобретение учебной литературы и письменных принадлежностей.</text:p>
      <text:p text:style-name="Text_20_body">Названные изменения затронули также порядок обеспечения детей-сирот жилыми помещениями.</text:p>
      <text:p text:style-name="Text_20_body">Так, лицам из числа детей-сирот, принимавшим участие в специальной военной операции на территориях Украины, Донецкой Народной Республики, Луганской Народной Республики, Запорожской области и Херсонской области, предоставлено преимущественное право на обеспечение жилыми помещениями.</text:p>
      <text:p text:style-name="Text_20_body">Кроме того, с 01.01.2024 детям-сиротам за счет средств бюджета субъекта</text:p>
      <text:p text:style-name="Text_20_body">Российской Федерации предоставляются выплаты на приобретение благоустроенного жилого помещения в собственность или для полного погашения кредита (займа), предоставленного на приобретение жилого помещения по договору, обязательства заемщика по которому обеспечены ипотекой.</text:p>
      <text:p text:style-name="Text_20_body">Право на получение такой выплаты предоставлено детям-сиротам, включенным в список детей-сирот, которые подлежат обеспечению жилыми помещениями, при достижении возраста 23 лет; наличии подтвержденного дохода не ниже минимального размера оплаты труда не менее чем за двенадцать календарных месяцев, предшествующих месяцу обращения; отсутствии задолженности по налогам и сборам, иным обязательным платежам; отсутствии психических заболеваний или расстройств, алкогольной или наркотической зависимости, судимости и (или) факта уголовного преследования за умышленное преступление; наличии обстоятельств, свидетельствующих о необходимости оказания заявителю содействия в преодолении трудной жизненной ситуации.</text:p>
      <text:p text:style-name="Text_20_body">Преимущественное право на предоставление названной меры поддержки имеют лица, подавшие заявление о предоставлении выплаты на приобретение благоустроенного жилого помещения в общую собственность с несовершеннолетним ребенком (детьми) и (или) супругом, а равно принимавшие участие в специальной военной операции на территориях Украины, Донецкой Народной Республики, Луганской Народной Республики, Запорожской области и Херсонской области.</text:p>
      <text:p text:style-name="Text_20_body"><text:line-break/></text:p>
      <text:p text:style-name="Text_20_body">Адрес страницы: <text:a xlink:type="simple" xlink:href="http://krasnoselsky.mos.ru/the-prosecutor-explains/detail/12436023.html" office:name=""><text:span text:style-name="Definition">http://krasnoselsky.mos.ru/the-prosecutor-explains/detail/12436023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1T08:25:02Z</meta:creation-date>
    <dc:date>2024-06-21T08:25:02Z</dc:date>
  </office:meta>
</office:document-meta>
</file>