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щанская-межрайонная-прокуратура-г.-москвы-разъясняет-какие-лекарства-граждане-имеют-право-получать-бесплатно-либо-со-скидкой"/>Мещанская межрайонная прокуратура г. Москвы разъясняет: Какие лекарства граждане имеют право получать бесплатно либо со скидкой?<text:bookmark-end text:name="мещанская-межрайонная-прокуратура-г.-москвы-разъясняет-какие-лекарства-граждане-имеют-право-получать-бесплатно-либо-со-скидкой"/></text:h>
      <text:p text:style-name="First_20_paragraph">21.06.2024</text:p>
      <text:p text:style-name="Text_20_body">Комментирует мещанский межрайонный прокурор Боровский Денис Владимирович<text:span text:style-name="T1">.</text:span></text:p>
      <text:p text:style-name="Text_20_body">В соответствии с пунктом 5 части 1 статьи 29 Федерального закона от 21.11.2011 № 323-ФЗ «Об основах охраны здоровья граждан в Российской Федерации» (далее – Закон № 323-ФЗ) организация охраны здоровья в Российской Федерации осуществляется в том числе путем обеспечения определенных категорий граждан лекарственными препаратами в соответствии с действующим законодательством.</text:p>
      <text:p text:style-name="Text_20_body">Постановлением Правительства Российской Федерации от 30.07.1994 № 890 «О государственной поддержке развития медицинской промышленности и улучшении обеспечения населения и учреждений здравоохранения лекарственными средствами и изделиями медицинского назначения» утвержден Перечень лекарств для льготных групп населения, которые предоставляются по рецептам врачей бесплатно при амбулаторном лечении.</text:p>
      <text:p text:style-name="Text_20_body">Так, бесплатные лекарственные препараты предоставляются: детям первых трех лет жизни и детям из многодетных семей в возрасте до шести лет; инвалидам I группы, неработающим инвалидам II группы, детям-инвалидам в возрасте до 18 лет; гражданам с ДЦП, тяжелой формы бруцеллеза, бронхиальной астмы, страдающим «Сахарным диабетом» и другим.</text:p>
      <text:p text:style-name="Text_20_body">Право на получение рецептурных лекарств со скидкой в размере 50 % из Перечня лекарств для льготных групп населения имеют, в частности, работающие инвалиды II группы, инвалиды III группы, признанные безработными, при амбулаторном лечении.</text:p>
      <text:p text:style-name="Text_20_body">Региональным законодательством могут быть установлены дополнительные льготы в части лекарственного обеспечения для лиц, не относящихся к вышеуказанным льготным группам населения.</text:p>
      <text:p text:style-name="Text_20_body">К примеру, в рамках реализации мероприятий региональной программы «Борьба с сердечно-сосудистыми заболеваниями в Пензенской области», утвержденной постановлением Правительства Пензенской области от 25.06.2019 № 369-пП, в целях вторичной профилактики осложнений, соответствующими лекарственными препаратами обеспечиваются пациенты, перенесшие ишемический инсульт, острый (повторный) инфаркт миокарда, а также после операции на сердце и магистральных сосудах.</text:p>
      <text:p text:style-name="Text_20_body"><text:line-break/></text:p>
      <text:p text:style-name="Text_20_body">Адрес страницы: <text:a xlink:type="simple" xlink:href="http://krasnoselsky.mos.ru/the-prosecutor-explains/detail/12436022.html" office:name=""><text:span text:style-name="Definition">http://krasnoselsky.mos.ru/the-prosecutor-explains/detail/12436022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2T15:01:43Z</meta:creation-date>
    <dc:date>2024-06-22T15:01:43Z</dc:date>
  </office:meta>
</office:document-meta>
</file>