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щанская-межрайонная-прокуратура-г.-москвы-разъясняет-избрание-меры-пресечения-в-отношении-предпринимателей."/>Мещанская межрайонная прокуратура г. Москвы разъясняет: Избрание меры пресечения в отношении предпринимателей.<text:bookmark-end text:name="мещанская-межрайонная-прокуратура-г.-москвы-разъясняет-избрание-меры-пресечения-в-отношении-предпринимателей."/></text:h>
      <text:p text:style-name="First_20_paragraph">21.06.2024</text:p>
      <text:p text:style-name="Text_20_body">Комментирует мещанский межрайонный прокурор Боровский Денис Владимирович<text:span text:style-name="T1">.</text:span></text:p>
      <text:p text:style-name="Text_20_body">В настоящий момент законодатель идет по пути либерализации в части избрания меры пресечения лицам, подозреваемым или обвиняемым в совершении преступлений в сфере предпринимательской деятельности.</text:p>
      <text:p text:style-name="Text_20_body">В соответствии со ст. 99 Уголовно-процессуального кодекса Российской Федерации предпринимателям должна избираться такая мера пресечения, которая позволит продолжить осуществлять их профессиональную деятельность.</text:p>
      <text:p text:style-name="Text_20_body">Частью 1.1 статьи 108 УПК РФ закреплено, что предприниматели, обвиняемые или подозреваемые в совершении определенных преступлений экономического характера (например, мошенничество, присвоение или растрата), когда эти деяния осуществлены в связи с предпринимательской деятельностью, могут быть заключены под стражу только в случаях:</text:p>
      <text:p text:style-name="Text_20_body">- отсутствия у них места жительства на территории РФ;</text:p>
      <text:p text:style-name="Text_20_body">- нарушения ими ранее избранной меры пресечения;</text:p>
      <text:p text:style-name="Text_20_body">- сокрытия от следствия (дознания) или суда.</text:p>
      <text:p text:style-name="Text_20_body">В материалах, обосновывающих ходатайство следователя или дознавателя об избрании предпринимателям меры пресечения в виде заключения под стражу, должны в обязательном порядке содержаться сведения, подтверждающие, что преступление совершено не в связи с осуществлением ими предпринимательской деятельности.</text:p>
      <text:p text:style-name="Text_20_body">Продление указанной меры пресечения более чем на 2 месяца возможно лишь с согласия руководителя следственного органа по субъекту РФ для следователя, а для дознавателя с согласия прокурора субъекта.</text:p>
      <text:p text:style-name="Text_20_body"><text:line-break/></text:p>
      <text:p text:style-name="Text_20_body">Адрес страницы: <text:a xlink:type="simple" xlink:href="http://krasnoselsky.mos.ru/the-prosecutor-explains/detail/12436020.html" office:name=""><text:span text:style-name="Definition">http://krasnoselsky.mos.ru/the-prosecutor-explains/detail/1243602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1T08:28:29Z</meta:creation-date>
    <dc:date>2024-06-21T08:28:29Z</dc:date>
  </office:meta>
</office:document-meta>
</file>