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окуратуре-цао-состоится-прием-граждан-11-ноября"/>В прокуратуре ЦАО состоится прием граждан 11 ноября<text:bookmark-end text:name="в-прокуратуре-цао-состоится-прием-граждан-11-ноября"/></text:h>
      <text:p text:style-name="First_20_paragraph">08.11.2022</text:p>
      <text:p text:style-name="Text_20_body"/>
      <text:p text:style-name="Text_20_body"><text:span text:style-name="T1">Заместитель прокурора города Москвы Катасонов Юрий Александрович 11 ноября 2022 года проведет прием граждан по вопросам нарушения прав и законных интересов несовершеннолетних.</text:span></text:p>
      <text:p text:style-name="Text_20_body">Прием состоится в прокуратуре Центрального административного округа города Москвы по адресу: г. Москва, ул. Льва Толстого, д. 8, стр. 1.</text:p>
      <text:p text:style-name="Text_20_body">Предварительная запись на прием будет осуществляться 08 ноября с 09.00 до 18.00 и 09 ноября с 09.00 до 15.00 по т. 8-495-609-10-06.</text:p>
      <text:p text:style-name="Text_20_body"><text:line-break/></text:p>
      <text:p text:style-name="Text_20_body">Адрес страницы: <text:a xlink:type="simple" xlink:href="http://krasnoselsky.mos.ru/the-prosecutor-explains/detail/11195939.html" office:name=""><text:span text:style-name="Definition">http://krasnoselsky.mos.ru/the-prosecutor-explains/detail/11195939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2:13:08Z</meta:creation-date>
    <dc:date>2023-07-26T02:13:08Z</dc:date>
  </office:meta>
</office:document-meta>
</file>