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овской-городской-военной-прокуратуре-будет-создан-консультативноправовой-пункт-по-вопросам-призыва-граждан"/>В Московской городской военной прокуратуре будет создан консультативноправовой пункт по вопросам призыва граждан<text:bookmark-end text:name="в-московской-городской-военной-прокуратуре-будет-создан-консультативноправовой-пункт-по-вопросам-призыва-граждан"/></text:h>
      <text:p text:style-name="First_20_paragraph">09.04.2021</text:p>
      <text:p text:style-name="Text_20_body"><text:span text:style-name="T1">В Московской городской военной прокуратуре с 1 апреля 2021 года на период весенней призывной кампании будет создан консультативноправовой пункт по вопросам призыва граждан на военную и альтернативную гражданскую службу.</text:span></text:p>
      <text:p text:style-name="Text_20_body">По согласованию с военным комиссаром города Москвы к работе консультационно-правового пункта ежедневно привлекаются представители юридических служб и призывных отделений военного комиссариата г. Москвы, а также медицинские специалисты призывных комиссий.</text:p>
      <text:p text:style-name="Text_20_body">Основными направлениями работы консультационно-правового пункта являются:</text:p>
      <text:p text:style-name="Text_20_body">разъяснение призывникам и членам их семей положений законодательства о воинской обязанности и военной службе;</text:p>
      <text:p text:style-name="Text_20_body">незамедлительное реагирование на установленные факты нарушения законодательства для их устранения и недопущения впредь;</text:p>
      <text:p text:style-name="Text_20_body">получение и обобщение информации о фактах нарушения закона, злоупотреблениях должностных лиц военных комиссариатов и призывных комиссий, с последующей организацией проверок по указанным фактам.</text:p>
      <text:p text:style-name="Text_20_body">Прием граждан по вопросам призыва будет осуществляться в рабочие дни в 231 военной прокуратуре гарнизона по адресу: г. Москва, Хорошевское шоссе, д.38 Д, либо по телефону: 8 (495) 693-58-98, в выходные дни по телефону: 8 (495) 693-50-55.</text:p>
      <text:p text:style-name="Text_20_body"><text:line-break/></text:p>
      <text:p text:style-name="Text_20_body">Адрес страницы: <text:a xlink:type="simple" xlink:href="http://krasnoselsky.mos.ru/security/call-2013/detail/9858539.html" office:name=""><text:span text:style-name="Definition">http://krasnoselsky.mos.ru/security/call-2013/detail/9858539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2:36:19Z</meta:creation-date>
    <dc:date>2023-07-25T22:36:19Z</dc:date>
  </office:meta>
</office:document-meta>
</file>