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v-всероссийская-информационно-агитационная-акция-есть-такая-профессия-родину-защищать"/>V Всероссийская информационно-агитационная акция «Есть такая профессия — Родину защищать!»<text:bookmark-end text:name="v-всероссийская-информационно-агитационная-акция-есть-такая-профессия-родину-защищать"/></text:h>
      <text:p text:style-name="First_20_paragraph">29.10.2020</text:p>
      <text:p text:style-name="Text_20_body"><text:line-break/></text:p>
      <text:p text:style-name="Text_20_body">Адрес страницы: <text:a xlink:type="simple" xlink:href="http://krasnoselsky.mos.ru/security/call-2013/detail/9373919.html" office:name=""><text:span text:style-name="Definition">http://krasnoselsky.mos.ru/security/call-2013/detail/937391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2:36:23Z</meta:creation-date>
    <dc:date>2023-07-25T22:36:23Z</dc:date>
  </office:meta>
</office:document-meta>
</file>