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ямая-линия-с-гражданами-состоится-в-московской-городской-военной-прокуратуре-23-ноября"/>«Прямая линия» с гражданами состоится в Московской городской военной прокуратуре 23 ноября<text:bookmark-end text:name="прямая-линия-с-гражданами-состоится-в-московской-городской-военной-прокуратуре-23-ноября"/></text:h>
      <text:p text:style-name="First_20_paragraph">15.11.2021</text:p>
      <text:p text:style-name="Text_20_body">В Московской городской военной прокуратуре с 9 до 17 часов 23 ноября 2021 года будет проводиться «прямая линия» с гражданами по вопросам антикоррупционного просвещения (в рамках компетенции органов военной прокуратуры).</text:p>
      <text:p text:style-name="Text_20_body">Телефон «прямой линии»: 8-495-693-56-21.</text:p>
      <text:p text:style-name="Text_20_body"><text:line-break/></text:p>
      <text:p text:style-name="Text_20_body">Адрес страницы: <text:a xlink:type="simple" xlink:href="http://krasnoselsky.mos.ru/security/call-2013/detail/10394638.html" office:name=""><text:span text:style-name="Definition">http://krasnoselsky.mos.ru/security/call-2013/detail/10394638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2T05:12:54Z</meta:creation-date>
    <dc:date>2023-06-22T05:12:54Z</dc:date>
  </office:meta>
</office:document-meta>
</file>