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е-ко-дню-труда-состоится-в-библиотеке-имени-антуана-де-сент-экзюпери"/>Мероприятие ко Дню труда состоится в библиотеке имени Антуана де Сент-Экзюпери<text:bookmark-end text:name="мероприятие-ко-дню-труда-состоится-в-библиотеке-имени-антуана-де-сент-экзюпери"/></text:h>
      <text:p text:style-name="First_20_paragraph">28.04.2021</text:p>
      <text:p text:style-name="Text_20_body"><text:line-break/></text:p>
      <text:p text:style-name="Text_20_body">В библиотеке №7 имени Антуана де Сент-Экзюпери 29 апреля состоится мероприятие «Праздник Весны и Труда».</text:p>
      <text:p text:style-name="Text_20_body"><text:line-break/></text:p>
      <text:p text:style-name="Text_20_body">Около входа в основной зал гостей будет ждать книжная выставка «День Весны и Труда». После сотрудники учреждения включат посетителям презентацию «Международные первомайские традиции». На слайдах представят информацию о том, как проходит 1 Мая не только в России, но и других странах.</text:p>
      <text:p text:style-name="Text_20_body"><text:line-break/></text:p>
      <text:p text:style-name="Text_20_body">Как сообщили на <text:a xlink:type="simple" xlink:href="https://cbscao.ru/about-cbscao/biblioteki/item/prazdnik-vesny-i-truda" office:name=""><text:span text:style-name="Definition">сайте</text:span></text:a> Централизованной библиотечной системы Центрального административного округа, в конце программы покажут художественный фильм режиссера Михаила Баркана «Первое мая». Картина расскажет зрителям об истории семьи через призму первомайских праздников. Сама история начнется в 1934 году и завершится нашими дням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press-center/news/detail/9909230.html" office:name=""><text:span text:style-name="Definition">http://krasnoselsky.mos.ru/press-center/news/detail/990923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7:36:56Z</meta:creation-date>
    <dc:date>2023-05-20T07:36:56Z</dc:date>
  </office:meta>
</office:document-meta>
</file>