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работы-на-трассе-таганка-липецкая-завершат-в-2021-году-собянин"/>Основные работы на трассе Таганка – Липецкая завершат в 2021 году – Собянин<text:bookmark-end text:name="основные-работы-на-трассе-таганка-липецкая-завершат-в-2021-году-собянин"/></text:h>
      <text:p text:style-name="First_20_paragraph">05.04.2021</text:p>
      <text:p text:style-name="Text_20_body"><text:line-break/></text:p>
      <text:p text:style-name="Text_20_body">Мэр Москвы Сергей Собянин рассказал, что основную часть работ на магистрали Таганка-Липецкая завершат к концу текущего года.</text:p>
      <text:p text:style-name="Text_20_body"><text:line-break/></text:p>
      <text:p text:style-name="Text_20_body">Об этом он написал на своем персональном <text:a xlink:type="simple" xlink:href="https://www.sobyanin.ru/blagoustroistvo-2021-bolshie-kamenschiki-lipetskaya-ulitsa" office:name=""><text:span text:style-name="Definition">сайте</text:span></text:a>.</text:p>
      <text:p text:style-name="Text_20_body"><text:line-break/></text:p>
      <text:p text:style-name="Text_20_body">– Заменим асфальт на тротуарах, который местами довольно сильно поврежден. Наиболее востребованные жителями участки пешеходной зоны будут замощены плиткой, как, например, на соседнем Каширском шоссе. Паутину проводов заменит «чистое небо» – благодаря прокладке кабельной канализации, куда уберут воздушные линии, – рассказал Сергей Собянин.</text:p>
      <text:p text:style-name="Text_20_body"><text:line-break/></text:p>
      <text:p text:style-name="Text_20_body">На данный момент, этот проект – один из крупнейших в этом году по благоустройству в Москве. Вдоль улицы установят 725 фонарных столбов. Еще там появятся 30 остановок общественного транспорта. Там пассажиры Москвы смогут подключиться к бесплатному интернету или зарядить телефон. </text:p>
      <text:p text:style-name="Text_20_body"><text:line-break/></text:p>
      <text:p text:style-name="Text_20_body">Сергей Собянин отметил, что в ближайших планах – реконструкция развязки Липецкой улицы с Московской кольцевой автомобильной дорого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press-center/news/detail/9839500.html" office:name=""><text:span text:style-name="Definition">http://krasnoselsky.mos.ru/press-center/news/detail/983950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1:18Z</meta:creation-date>
    <dc:date>2023-07-25T23:31:18Z</dc:date>
  </office:meta>
</office:document-meta>
</file>