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монт-в-подъезде-жилого-дома-завершили-в-районе"/>Ремонт в подъезде жилого дома завершили в районе<text:bookmark-end text:name="ремонт-в-подъезде-жилого-дома-завершили-в-районе"/></text:h>
      <text:p text:style-name="First_20_paragraph">11.01.2021</text:p>
      <text:p text:style-name="Text_20_body"><text:line-break/></text:p>
      <text:p text:style-name="Text_20_body">В районе 11 января сотрудники Государственного бюджетного учреждения «Жилищник» завершили ремонт подъезда в жилом доме.</text:p>
      <text:p text:style-name="Text_20_body"><text:line-break/></text:p>
      <text:p text:style-name="Text_20_body">Работы провели по адресу: Краснопрудная улица, дом 22-24. Ремонт сделали в седьмом подъезде.</text:p>
      <text:p text:style-name="Text_20_body"><text:line-break/></text:p>
      <text:p text:style-name="Text_20_body">— Внутри здания провели покраску лестниц, перил и стен. В некоторых местах заменили электрическую проводку. Еще сотрудники привели в порядок общественные места: убрали мусор и продезинфицировали все поверхности, — сообщил заместитель директора по капитальному ремонту Государственного бюджетного учреждения «Жилищник» Яков Магеррамов.</text:p>
      <text:p text:style-name="Text_20_body"><text:line-break/></text:p>
      <text:p text:style-name="Text_20_body">Напомним, что в праздничные дни представители управляющей организации ежедневно работали, чтобы ликвидировать последствия снегопада в город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press-center/news/detail/9628304.html" office:name=""><text:span text:style-name="Definition">http://krasnoselsky.mos.ru/press-center/news/detail/962830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09:36Z</meta:creation-date>
    <dc:date>2023-07-26T00:09:36Z</dc:date>
  </office:meta>
</office:document-meta>
</file>