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донепроницаемое-покрытие-возле-здания-отремонтируют-в-районе"/>Водонепроницаемое покрытие возле здания отремонтируют в районе<text:bookmark-end text:name="водонепроницаемое-покрытие-возле-здания-отремонтируют-в-районе"/></text:h>
      <text:p text:style-name="First_20_paragraph">13.10.2020</text:p>
      <text:p text:style-name="Text_20_body"><text:line-break/></text:p>
      <text:p text:style-name="Text_20_body">Представители Государственного бюджетного учреждения «Жилищник» 12 октября начали ремонт отмостки и прилегающей дворовой территории в районе.</text:p>
      <text:p text:style-name="Text_20_body"><text:line-break/></text:p>
      <text:p text:style-name="Text_20_body">Работы проведут по адресу: 1-й Красносельский переулок, дом 3.</text:p>
      <text:p text:style-name="Text_20_body"><text:line-break/></text:p>
      <text:p text:style-name="Text_20_body">— Сотрудники управляющей организации осмотрели асфальтобетонное покрытие на предмет безопасности. По результатам специалисты выявили просадку отмостки на глубину 0,12-0,35 метра. Общая площадь составляет 70 квадратных метров. Под завалами специалисты обнаружили пустоты глубиной 0,18-1,1 метра, — проинформировал заместитель директора по капитальному ремонту Государственного бюджетного учреждения «Жилищник» Яков Магеррамов.</text:p>
      <text:p text:style-name="Text_20_body"><text:line-break/></text:p>
      <text:p text:style-name="Text_20_body">Он добавил, что деформировал отмостку рыхлый грунт под асфальто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press-center/news/detail/9317885.html" office:name=""><text:span text:style-name="Definition">http://krasnoselsky.mos.ru/press-center/news/detail/9317885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3:00:31Z</meta:creation-date>
    <dc:date>2023-06-24T03:00:31Z</dc:date>
  </office:meta>
</office:document-meta>
</file>