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ирпичный-дом-на-ольховской-улице-отреставрируют-за-четыре-месяца"/>Кирпичный дом на Ольховской улице отреставрируют за четыре месяца<text:bookmark-end text:name="кирпичный-дом-на-ольховской-улице-отреставрируют-за-четыре-месяца"/></text:h>
      <text:p text:style-name="First_20_paragraph">06.03.2020</text:p>
      <text:p text:style-name="Text_20_body">Многоквартирный дом отремонтируют в районе. Об этом сообщили 3 марта.</text:p>
      <text:p text:style-name="Text_20_body">Работы проведут по адресу: улица Ольховская, дом 45, строение 2.</text:p>
      <text:p text:style-name="Text_20_body">В процессе реставрации здания сотрудники очистят фасады от старой краски и штукатурного слоя, поменяют кровли. Еще они утеплят чердачное покрытие и обновят вентшахты.</text:p>
      <text:p text:style-name="Text_20_body">В пресс-службе Комитета города Москвы по ценовой политике в строительстве и государственной экспертизе проектов подчеркнули, что в кирпичном доме установят новые двери в подъезде и на площадках между этажами уложат пол из керамогранитной плитки.</text:p>
      <text:p text:style-name="Text_20_body">Кроме того, в рамках ремонта наладят системы отопления и электроснабжения.</text:p>
      <text:p text:style-name="Text_20_body">Продолжительность реставрации составит четыре месяца.</text:p>
      <text:p text:style-name="Text_20_body"><text:line-break/></text:p>
      <text:p text:style-name="Text_20_body">Адрес страницы: <text:a xlink:type="simple" xlink:href="http://krasnoselsky.mos.ru/press-center/news/detail/8741304.html" office:name=""><text:span text:style-name="Definition">http://krasnoselsky.mos.ru/press-center/news/detail/8741304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3:23:47Z</meta:creation-date>
    <dc:date>2023-07-26T03:23:47Z</dc:date>
  </office:meta>
</office:document-meta>
</file>