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фты-заменят-в-домах-района"/>Лифты заменят в домах района<text:bookmark-end text:name="лифты-заменят-в-домах-района"/></text:h>
      <text:p text:style-name="First_20_paragraph">12.02.2020</text:p>
      <text:p text:style-name="Text_20_body">В районе с января 2020 года начали производить замену лифтов.</text:p>
      <text:p text:style-name="Text_20_body">Уже разработана проектная документация. Специалисты произведут замену узлов и механизмов. Новое оборудование будет соответствовать требованиям технического регламента.</text:p>
      <text:p text:style-name="Text_20_body">Работы по замене лифтового оборудования проведут по следующим адресам: улица Верхняя Красносельская, дом 10, корпус 7А, подъезд 1, подъезд 2 и подъезд 3; улица Новая Басманная, дом 15, строение 1,подъезд 1; 1-й Коптельский переулок, дом 26, строение 1, подъезд 1.</text:p>
      <text:p text:style-name="Text_20_body">В домах с несколькими лифтами ремонт пройдет поочередно для удобства жильцов, сообщили в пресс-службе Фонда капитального ремонта.</text:p>
      <text:p text:style-name="Text_20_body"><text:line-break/></text:p>
      <text:p text:style-name="Text_20_body">Адрес страницы: <text:a xlink:type="simple" xlink:href="http://krasnoselsky.mos.ru/press-center/news/detail/8687345.html" office:name=""><text:span text:style-name="Definition">http://krasnoselsky.mos.ru/press-center/news/detail/868734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3:23:53Z</meta:creation-date>
    <dc:date>2023-07-26T03:23:53Z</dc:date>
  </office:meta>
</office:document-meta>
</file>