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открыли-движение-по-новой-дороге-от-боровского-шоссе-до-троицка"/>В Москве открыли движение по новой дороге от Боровского шоссе до Троицка<text:bookmark-end text:name="в-москве-открыли-движение-по-новой-дороге-от-боровского-шоссе-до-троицка"/></text:h>
      <text:p text:style-name="First_20_paragraph">01.08.2017</text:p>
      <text:p text:style-name="Text_20_body"><text:line-break/></text:p>
      <text:p text:style-name="Text_20_body">Мэр Москвы Сергей Собянин открыл движение транспорта по новой дороге от Боровского шоссе до Троицка на территории ТиНАО.</text:p>
      <text:p text:style-name="Text_20_body">— Сегодня запускается крупный дорожный объект от Троицка до границ Московской области с пересечением «Киевки», Боровского шоссе. В ближайшее время необходимо разработать проект по продлению этой дороги на территории Московской области до «Минки». Я надеюсь, что в соответствии с соглашением с Московской областью мы разработаем и подпишем, — заявил Сергей Собянин.</text:p>
      <text:p text:style-name="Text_20_body">Как сообщается в материалах пресс-службы мэрии Москвы, протяженность новой дороги составляет 13,5 километров. Она расположена на юго-западе города, в ТиНАО. Дорога проходит от Боровского шоссе - через Киевское шоссе, деревню Рогозинино и деревню Верховье - до деревни Ботаково близ Троицка.</text:p>
      <text:p text:style-name="Text_20_body">В ходе работ строители реконструировали 11,1 километров прежней дороги и построили новый участок длиной 2,4 километра. Новая дорога имеет четыре полосы движения — по две в каждом направлении, боковые проезды для прилегающих территорий, тротуары, велодорожки, светодиодное освещение, инженерные коммуникации, светофоры, подземные пешеходные переходы, остановки общественного транспорта. Кроме того, в местах, приближенных к жилым домам, установлены шумозащитные экраны.</text:p>
      <text:p text:style-name="Text_20_body">Также в рамках работ построили левоповоротную эстакаду протяженностью 320 метров с двумя полосами движения шириной 3,75 метров. Эстакада обеспечивает движение от Киевского шоссе в сторону Троицка, а также увеличивает пропускную способность на въезде в поселение Первомайское. Кроме того, строители реконструировали мост через реку Десна в районе садово-некоммерческого товарищества «Ватутинки».</text:p>
      <text:p text:style-name="Text_20_body">В материалах также сообщается, что планируется провести реконструкцию дорог в самом Троицке (всего - 13,5 километров), сделать удобный выезд на Калужское шоссе в обход города, а также достроить северный участок хорды - от поселения Кокошкино до Минского шоссе, - который пройдет по территории Подмосковья. Всего за последние 5 лет на территории Новой Москвы было построено и реконструировано свыше 60 километров дорог и искусственных сооружений.</text:p>
      <text:p text:style-name="Text_20_body"><text:line-break/></text:p>
      <text:p text:style-name="Text_20_body">Адрес страницы: <text:a xlink:type="simple" xlink:href="http://krasnoselsky.mos.ru/press-center/news/detail/6599060.html" office:name=""><text:span text:style-name="Definition">http://krasnoselsky.mos.ru/press-center/news/detail/6599060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01:46:40Z</meta:creation-date>
    <dc:date>2023-06-05T01:46:40Z</dc:date>
  </office:meta>
</office:document-meta>
</file>