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це-в-15-раз-увеличены-объёмы-ремонта-дорожно-транспортных-сооружений"/>В столице в 15 раз увеличены объёмы ремонта дорожно-транспортных сооружений<text:bookmark-end text:name="в-столице-в-15-раз-увеличены-объёмы-ремонта-дорожно-транспортных-сооружений"/></text:h>
      <text:p text:style-name="First_20_paragraph">17.07.2017</text:p>
      <text:p text:style-name="Text_20_body"><text:line-break/></text:p>
      <text:p text:style-name="Text_20_body">Завершился капитальный ремонт Нагатинского моста, который расположен на территории Южного административного округа. Об этом сообщил мэр Москвы Сергей Собянин в ходе осмотра итогов ремонтных работ.</text:p>
      <text:p text:style-name="Text_20_body"><text:line-break/></text:p>
      <text:p text:style-name="Text_20_body">— Нагатинский мост один из самых сложных и загруженных. Он включает в себя не только автомобильное, пешеходное движение, но и движение метро. Также у тела моста сосредоточены серьезные коммуникации, такие как теплоснабжение, водоснабжение, газоснабжение и так далее. После ремонта мост выглядит как новый. Многие конструкции были заменены. И надеюсь, что этот транспортный объект послужит москвичам еще полсотни лет без каких-либо серьезных ремонтов, — сказал Сергей Собянин.</text:p>
      <text:p text:style-name="Text_20_body"><text:line-break/></text:p>
      <text:p text:style-name="Text_20_body">Нагатинский метромост находится в границах районов Даниловский, Нагатино-Садовники и Нагатинский Затон.</text:p>
      <text:p text:style-name="Text_20_body">Как отмечается в материалах пресс-службы мэрии, Нагатинский метромост считается самым длинным из таких сооружений в Москве. Его протяженность — 805 метров (это общая длина с учетом двух эстакад: Кожуховской и Нагатинской, — а также русловой пролет). Площадь моста — 30 674,1 квадратных метра.</text:p>
      <text:p text:style-name="Text_20_body"><text:line-break/></text:p>
      <text:p text:style-name="Text_20_body">Работы по капитальному ремонту были начаты в июне 2015 года.</text:p>
      <text:p text:style-name="Text_20_body"><text:line-break/></text:p>
      <text:p text:style-name="Text_20_body">В ходе капремонта заменили мостовое полотно, провели инъектирование клеевых стыков, усилили средние пролеты коробок, заменили деформационные швы. Кроме того, были отремонтированы лестничные сходы, произведен перенос опор контактной сети и переустройство коммунальных сетей.</text:p>
      <text:p text:style-name="Text_20_body"><text:line-break/></text:p>
      <text:p text:style-name="Text_20_body">Отмечается, что ремонтные работы проводили, не перекрывая движение автотранспорта, с временным сокращением числа полос с трех до двух в каждую сторону. За счет проведенных работ мост сможет прослужить еще 40-50 лет, не подвергаясь серьезному ремонту.</text:p>
      <text:p text:style-name="Text_20_body"><text:line-break/></text:p>
      <text:p text:style-name="Text_20_body">Столичный градоначальник также отметил, что объемы ремонта дорожно-транспортных сооружений в Москве увеличились в 15 раз за последние годы.</text:p>
      <text:p text:style-name="Text_20_body"><text:line-break/></text:p>
      <text:p text:style-name="Text_20_body">— В Москве ведется масштабное не только строительство транспортной инфраструктуры, но и восстановление, и капитальный ремонт. За последние годы объем ремонта транспортной инфраструктуры вырос практически в 15 раз. </text:p>
      <text:p text:style-name="Text_20_body">Речь идет о реконструкции пешеходных переходов, путепроводов, тоннелей, мостов, — сказал Сергей Собянин.</text:p>
      <text:p text:style-name="Text_20_body">Как сообщается в материалах пресс-службы мэрии, в 2012-2017 годах был проведен текущий ремонт 314 искусственных сооружений, среди которых девять транспортных тоннелей, 115 мостов, 159 подземных пешеходных переходов, 27 набережных, четыре фонтана, выполненные деформационные швы на 112 объектах.</text:p>
      <text:p text:style-name="Text_20_body"><text:line-break/></text:p>
      <text:p text:style-name="Text_20_body">В 2017 году планируется завершить капитальный ремонт 54 искусственных сооружений. В данное число входит один мост, одно подмостовое пространство, две набережные, 50 подземных пешеходных переходов. Среди запланированных к ремонту сооружений Большой Москворецкий мост и подмостовое пространство Нагатинского моста (правый берег).</text:p>
      <text:p text:style-name="Text_20_body"><text:line-break/></text:p>
      <text:p text:style-name="Text_20_body">В планах на 2017-2018 годы — также капитальный ремонт 13 подземных пешеходных переходов станций Московского метрополитена.</text:p>
      <text:p text:style-name="Text_20_body"><text:line-break/></text:p>
      <text:p text:style-name="Text_20_body">Адрес страницы: <text:a xlink:type="simple" xlink:href="http://krasnoselsky.mos.ru/press-center/news/detail/6481678.html" office:name=""><text:span text:style-name="Definition">http://krasnoselsky.mos.ru/press-center/news/detail/6481678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09:38:33Z</meta:creation-date>
    <dc:date>2023-05-27T09:38:33Z</dc:date>
  </office:meta>
</office:document-meta>
</file>