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пу-мцк-кутузовская-заработал-в-полную-силу"/>ТПУ МЦК «Кутузовская» заработал в полную силу<text:bookmark-end text:name="тпу-мцк-кутузовская-заработал-в-полную-силу"/></text:h>
      <text:p text:style-name="First_20_paragraph">10.07.2017</text:p>
      <text:p text:style-name="Text_20_body"><text:line-break/></text:p>
      <text:p text:style-name="Text_20_body">Северный вестибюль станции Московского центрального кольца (МЦК) «Кутузовская» открылся для пассажиров. Об этом сообщил мэр Москвы Сергей Собянин на открытии вестибюля.</text:p>
      <text:p text:style-name="Text_20_body"><text:line-break/></text:p>
      <text:p text:style-name="Text_20_body">— Мы, конечно, дорабатываем существующие, уже запущенные станции МЦК. Один из примеров — это северный выход «Кутузовской» станции МЦК. &lt;...&gt;. Запуск дополнительного выхода, конечно, улучшит комфортность для пассажиров, которые пользуются этим транспортно-пересадочным узлом, — сказал Сергей Собянин. Он также добавил, что ежедневно здесь проходит около 70 тысяч пассажиров.</text:p>
      <text:p text:style-name="Text_20_body"><text:line-break/></text:p>
      <text:p text:style-name="Text_20_body">Станция МЦК «Кутузовская» имеет два вестибюля: северный и южный, — расположенные на четной и нечетной сторонах Кутузовского проспекта в районе Дорогомилово. С МЦК «Кутузовская» можно осуществить пересадку на одноименную станцию Филевской линии метро. Пересадка организована без выхода на улицу по принципу «сухие ноги».</text:p>
      <text:p text:style-name="Text_20_body"><text:line-break/></text:p>
      <text:p text:style-name="Text_20_body">Как сообщается в материалах пресс-службы мэрии, площадь северного вестибюля станции — 940 квадратных метров. Он представляет собой двухэтажное строение. Его высота — 7,1 метра. Северный вестибюль оборудован эскалатором для подъема и лестницей для спуска на платформу. Для обеспечения доступа маломобильных граждан установлен лифт.</text:p>
      <text:p text:style-name="Text_20_body"><text:line-break/></text:p>
      <text:p text:style-name="Text_20_body">Во внутренней отделке стен вестибюля использованы гранит и травертин. Отмечается, что пол и лестничные площадки покрыты неполированными термообработанными гранитными плитами, что обеспечит безопасное движение пассажиров.</text:p>
      <text:p text:style-name="Text_20_body"><text:line-break/></text:p>
      <text:p text:style-name="Text_20_body">Южный вестибюль станции был открыт 10 сентября 2016 года, в одно время с запуском МЦК.</text:p>
      <text:p text:style-name="Text_20_body"><text:line-break/></text:p>
      <text:p text:style-name="Text_20_body">Напомним также, что за 10 месяцев работы новой наземной ветки метро МЦК уже воспользовались 78 миллионов пассажиров.</text:p>
      <text:p text:style-name="Text_20_body"><text:line-break/></text:p>
      <text:p text:style-name="Text_20_body">Адрес страницы: <text:a xlink:type="simple" xlink:href="http://krasnoselsky.mos.ru/press-center/news/detail/6421937.html" office:name=""><text:span text:style-name="Definition">http://krasnoselsky.mos.ru/press-center/news/detail/6421937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52:57Z</meta:creation-date>
    <dc:date>2023-07-26T02:52:57Z</dc:date>
  </office:meta>
</office:document-meta>
</file>