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капитального-ремонта-дома-в-районе-согласовали"/>Проект капитального ремонта дома в районе согласовали<text:bookmark-end text:name="проект-капитального-ремонта-дома-в-районе-согласовали"/></text:h>
      <text:p text:style-name="First_20_paragraph">08.04.2025</text:p>
      <text:p text:style-name="Text_20_body">08.04.2025</text:p>
      <text:p text:style-name="Text_20_body">Жилой дом 1928 года постройки отреставрируют в районе. Фото: Анна Быкова, «Вечерняя Москва»</text:p>
      <text:p text:style-name="Text_20_body">Проект капитального ремонта жилого дома 1928 года постройки согласовали, об этом рассказал председатель Комитета города Москвы по ценовой политике в строительстве и государственной экспертизе проектов Иван Щербаков.</text:p>
      <text:p text:style-name="Text_20_body">В рамках реставрации в здании восстановят инженерные коммуникации, проведут ремонт подъездов, чердака и кровли. На лестницах и в коридорах обновят штукатурный слой, обработают полы и стены антисептиками и покрасят их. Также на первом этаже заменят керамическую плитку в облицовке стен.</text:p>
      <text:p text:style-name="Text_20_body">Лестницы полностью обновят, там заменят деревянные поручни, отшлифуют ступени и нанесут на них защитное покрытие, сообщили в пресс-службе Москомэкспертизы.</text:p>
      <text:p text:style-name="Text_20_body">Помимо этого, проведут замену тамбурных дверей главных и запасных входов. На крыше здания обновят покрытие из листовой стали и защитные ограждения.</text:p>
      <text:p text:style-name="Text_20_body">Капитальный ремонт проведут в многоквартирном доме, который находится по адресу: Большой Балканский переулок, дом №13, корпус 3.</text:p>
      <text:p text:style-name="Text_20_body"><text:line-break/></text:p>
      <text:p text:style-name="Text_20_body">Адрес страницы: <text:a xlink:type="simple" xlink:href="http://krasnoselsky.mos.ru/press-center/news/detail/12903753.html" office:name=""><text:span text:style-name="Definition">http://krasnoselsky.mos.ru/press-center/news/detail/1290375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8T12:16:27Z</meta:creation-date>
    <dc:date>2025-04-08T12:16:27Z</dc:date>
  </office:meta>
</office:document-meta>
</file>