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лава-управы-провела-рабочую-встречу-с-руководителями-районных-досуговых-и-спортивных-некоммерческих-организаций"/>Глава управы провела рабочую встречу с руководителями районных досуговых и спортивных некоммерческих организаций<text:bookmark-end text:name="глава-управы-провела-рабочую-встречу-с-руководителями-районных-досуговых-и-спортивных-некоммерческих-организаций"/></text:h>
      <text:p text:style-name="First_20_paragraph">08.02.2024</text:p>
      <text:p text:style-name="Text_20_body">Глава управы Светлана Анатольевна Орлова провела рабочую встречу с руководителями районных досуговых и спортивных некоммерческих организаций, чтобы обсудить планы работы на 2024 год.<text:line-break/>Были рассмотрены вопросы участия НКО в районных и окружных мероприятиях, а также в патриотическом смотре-конкурсе <text:a xlink:type="simple" xlink:href="https://vk.com/feed?section=search&amp;q=%23%D0%AF%D0%93%D0%BE%D1%80%D0%B6%D1%83%D1%81%D1%8C" office:name=""><text:span text:style-name="Definition">#ЯГоржусь</text:span></text:a>, который проводится в Центральном административном округе. Этот конкурс направлен на воспитание патриотизма и любви к Родине.<text:line-break/>Кроме того, обсудили, как сделать работу НКО более эффективной и полезной для жителей района.</text:p>
      <text:p text:style-name="Text_20_body"><text:line-break/></text:p>
      <text:p text:style-name="Text_20_body">Адрес страницы: <text:a xlink:type="simple" xlink:href="http://krasnoselsky.mos.ru/press-center/news/detail/12155346.html" office:name=""><text:span text:style-name="Definition">http://krasnoselsky.mos.ru/press-center/news/detail/12155346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08T12:38:03Z</meta:creation-date>
    <dc:date>2024-02-08T12:38:03Z</dc:date>
  </office:meta>
</office:document-meta>
</file>