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района-рассказали-о-ходе-ремонта-детской-городской-поликлиники-32"/>Жителям района рассказали о ходе ремонта Детской городской поликлиники №32<text:bookmark-end text:name="жителям-района-рассказали-о-ходе-ремонта-детской-городской-поликлиники-32"/></text:h>
      <text:p text:style-name="First_20_paragraph">12.04.2023</text:p>
      <text:p text:style-name="Text_20_body">Пресс-служба Детской городской поликлиники №32 Департамента здравоохранения Москвы 11 апреля рассказала о ходе ремонта в медицинском учреждении.</text:p>
      <text:p text:style-name="Text_20_body">Здание располагается по адресу: улица Ольховская, дом 35. В настоящее время самосвалы вывозят со строительной площадки мусор, а тракторы насыпают и ровняют свежую землю, сообщили на официальной <text:a xlink:type="simple" xlink:href="https://vk.com/wall-211823805_306" office:name=""><text:span text:style-name="Definition">странице</text:span></text:a> медицинского учреждения в социальных сетях.</text:p>
      <text:p text:style-name="Text_20_body">В самом здании поликлиники специалисты укладывают теплый пол и облицовывают его плиткой. Также в помещении завершаются отделочные работы: покраска стен, монтаж светильников, установка дверей.</text:p>
      <text:p text:style-name="Text_20_body">Ремонт в поликлинике проходит по новому московскому стандарту.</text:p>
      <text:p text:style-name="Text_20_body"><text:line-break/></text:p>
      <text:p text:style-name="Text_20_body">Адрес страницы: <text:a xlink:type="simple" xlink:href="http://krasnoselsky.mos.ru/press-center/news/detail/11525699.html" office:name=""><text:span text:style-name="Definition">http://krasnoselsky.mos.ru/press-center/news/detail/1152569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18:04:22Z</meta:creation-date>
    <dc:date>2023-06-09T18:04:22Z</dc:date>
  </office:meta>
</office:document-meta>
</file>