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иповые-уставы-для-ооо-быстро-надёжно-выгодно"/>ТИПОВЫЕ УСТАВЫ ДЛЯ ООО – БЫСТРО, НАДЁЖНО, ВЫГОДНО!<text:bookmark-end text:name="типовые-уставы-для-ооо-быстро-надёжно-выгодно"/></text:h>
      <text:p text:style-name="First_20_paragraph">26.08.2024</text:p>
      <text:h text:style-name="Heading_20_1" text:outline-level="1"><text:bookmark-start text:name="основания-использования-типового-устава"/>Основания использования типового устава:<text:bookmark-end text:name="основания-использования-типового-устава"/></text:h>
      <text:p text:style-name="First_20_paragraph">* статья 52 Гражданского кодекса РФ;</text:p>
      <text:p text:style-name="Text_20_body">* статья 12 Федерального закона «Об обществах с ограниченной ответственностью».</text:p>
      <text:h text:style-name="Heading_20_1" text:outline-level="1"><text:bookmark-start text:name="плюсы-типового-устава"/>Плюсы типового устава:<text:bookmark-end text:name="плюсы-типового-устава"/></text:h>
      <text:p text:style-name="First_20_paragraph">* <text:span text:style-name="T1">100% готовность</text:span> – в нём ничего не нужно доделывать, «взял и выбрал»;</text:p>
      <text:p text:style-name="Text_20_body">* <text:span text:style-name="T1">Бесплатный</text:span> – этот устав точно за 0 рублей;</text:p>
      <text:p text:style-name="Text_20_body">* <text:span text:style-name="T1">Экономичный</text:span> – не нужно платить пошлину, чтобы заказывать копию устава, – он будет в постоянном доступе на официальном сайте ФНС России;</text:p>
      <text:p text:style-name="Text_20_body">* <text:span text:style-name="T1">Обезличенный</text:span> – в тексте типового устава нет названия компании, места нахождения и размера уставного капитала (эти данные указываются в протоколах учредителей, заявлениях на регистрацию и ЕГРЮЛ);</text:p>
      <text:p text:style-name="Text_20_body">* <text:span text:style-name="T1">Лёгкий</text:span> – не нужно подавать на регистрацию в налоговый орган;</text:p>
      <text:p text:style-name="Text_20_body">* <text:span text:style-name="T1">Небумажный</text:span> – его не нужно специально хранить и просто не получится потерять;</text:p>
      <text:p text:style-name="Text_20_body">* <text:span text:style-name="T1">Узаконенный</text:span> – типовые уставы утверждены уполномоченным органом – Министерством экономического развития (приказ от 01.08.2018 № 411).</text:p>
      <text:h text:style-name="Heading_20_1" text:outline-level="1"><text:bookmark-start text:name="выбор-типового-устава"/>Выбор типового устава<text:bookmark-end text:name="выбор-типового-устава"/></text:h>
      <text:p text:style-name="First_20_paragraph">Выберите один из 36 типовых уставов. Для этого воспользуйтесь бесплатным сервисом.</text:p>
      <text:p text:style-name="Text_20_body">Просто ответьте на несколько вопросов и сервис автоматически подберёт подходящий устав.</text:p>
      <text:p text:style-name="Text_20_body"><text:span text:style-name="T1">Чтобы перейти к сервису «Выбор типового устава», наведите камеру Вашего смартфона на QR-код или перейдите на сайт</text:span> (https://service.nalog.ru/statute/)</text:p>
      <text:p text:style-name="Text_20_body"><text:line-break/></text:p>
      <text:p text:style-name="Text_20_body"><text:span text:style-name="T1">Бесплатный телефон контакт-центра ФНС России:</text:span></text:p>
      <text:p text:style-name="Text_20_body">8-800-222-2222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press-center/important-information/detail/12534723.html" office:name=""><text:span text:style-name="Definition">http://krasnoselsky.mos.ru/press-center/important-information/detail/12534723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07:22:15Z</meta:creation-date>
    <dc:date>2024-08-26T07:22:15Z</dc:date>
  </office:meta>
</office:document-meta>
</file>