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остановлению-прокурора-за-коррупционного-правонарушение-юридическое-лицо-оштрафовано-на-миллион-рублей"/>По постановлению прокурора за коррупционного правонарушение юридическое лицо оштрафовано на миллион рублей<text:bookmark-end text:name="по-постановлению-прокурора-за-коррупционного-правонарушение-юридическое-лицо-оштрафовано-на-миллион-рублей"/></text:h>
      <text:p text:style-name="First_20_paragraph">21.11.2023</text:p>
      <text:p text:style-name="Text_20_body">Северная транспортная прокуратура провела проверку исполнения законодательства о противодействии коррупции в ООО «АМИКС ГРУПП».</text:p>
      <text:p text:style-name="Text_20_body">Установлено, что руководителем отдела логистики ООО «Амикс Групп» в интересах Общества с целью сокращения сроков поставки контейнеров совершены противозаконные действия по передаче денежных средств лицу Россельхознадзора.</text:p>
      <text:p text:style-name="Text_20_body">Прокурором в отношении юридического лица возбуждено дело<text:line-break/>об административном правонарушении, предусмотренном<text:line-break/>ч. 1 ст. 19.28 КоАП РФ, а именно: незаконная передача от имени или в интересах юридического лица должностному лицу, лицу, выполняющему управленческие функции в коммерческой или иной организации, денег за совершение в интересах данного юридического лица должностным лицом, лицом, выполняющим управленческие функции в коммерческой или иной организации, действия, связанного с занимаемым им служебным положением.</text:p>
      <text:p text:style-name="Text_20_body">В ходе судебного разбирательства защитник не согласился с постановлением прокуратуры, указывая, что генеральному директору были неизвестны факты передачи денежных средств за оформление и выдачу ветеринарных удостоверений по грузовым контейнерам ООО «АМИКС ГРУПП».</text:p>
      <text:p text:style-name="Text_20_body">Вместе с тем Северной транспортной прокуратурой в суде доказано,<text:line-break/>что Обществу было известно о совершенных противоправных действиях, однако руководство не проявило в достаточной степени внимательность и заботливость, не приняло необходимых мер.</text:p>
      <text:p text:style-name="Text_20_body">Постановлением мирового судьи ООО «АМИКС ГРУПП» привлечено к административной ответственности и назначен штраф в размере 1 млн. руб.</text:p>
      <text:p text:style-name="Text_20_body">Решение не вступило в законную силу</text:p>
      <text:p text:style-name="Text_20_body"><text:line-break/></text:p>
      <text:p text:style-name="Text_20_body">Адрес страницы: <text:a xlink:type="simple" xlink:href="http://krasnoselsky.mos.ru/press-center/important-information/detail/11993991.html" office:name=""><text:span text:style-name="Definition">http://krasnoselsky.mos.ru/press-center/important-information/detail/11993991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1T14:05:29Z</meta:creation-date>
    <dc:date>2023-11-21T14:05:29Z</dc:date>
  </office:meta>
</office:document-meta>
</file>