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сле-вмешательства-северной-транспортной-прокуратуры-ликвидирована-незаконная-свалка-по-складированию-отходов."/>После вмешательства Северной транспортной прокуратуры ликвидирована незаконная свалка по складированию отходов.<text:bookmark-end text:name="после-вмешательства-северной-транспортной-прокуратуры-ликвидирована-незаконная-свалка-по-складированию-отходов."/></text:h>
      <text:p text:style-name="First_20_paragraph">21.11.2023</text:p>
      <text:p text:style-name="Text_20_body">Северной транспортной прокуратурой в ходе надзорных мероприятий выявлены факты складирования отходов производства и потребления на земельном участке в районе станции Подсолнечная Октябрьской железной дороги.</text:p>
      <text:p text:style-name="Text_20_body">Установлено, что отходы хранились непосредственно на почве. При этом, данная площадка не является местом хранения и накопления отходов, она не оборудована надлежащим образом.</text:p>
      <text:p text:style-name="Text_20_body">С целью устранения нарушений требований природоохранного законодательства Северной транспортной прокуратурой руководителю Московского регионального участка Октябрьской дирекции пассажирских обустройств ОАО «РЖД» внесено представление. По результатам рассмотрения которого свалка ликвидирована, земельный участок очищен от отходов.</text:p>
      <text:p text:style-name="Text_20_body"><text:line-break/></text:p>
      <text:p text:style-name="Text_20_body">Адрес страницы: <text:a xlink:type="simple" xlink:href="http://krasnoselsky.mos.ru/press-center/important-information/detail/11993970.html" office:name=""><text:span text:style-name="Definition">http://krasnoselsky.mos.ru/press-center/important-information/detail/11993970.html</text:span></text:a></text:p>
      <text:p text:style-name="Text_20_body"><text:a xlink:type="simple" xlink:href="http://krasnoselsky.mos.ru" office:name=""><text:span text:style-name="Definition">Управа Красносель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21T14:07:45Z</meta:creation-date>
    <dc:date>2023-11-21T14:07:45Z</dc:date>
  </office:meta>
</office:document-meta>
</file>