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осле-вмешательства-прокуратуры-более-50-тонн-шпика-и-17-тонн-лосося-изъяты-из-оборота"/>После вмешательства прокуратуры более 50 тонн шпика и 17 тонн лосося изъяты из оборота<text:bookmark-end text:name="после-вмешательства-прокуратуры-более-50-тонн-шпика-и-17-тонн-лосося-изъяты-из-оборота"/></text:h>
      <text:p text:style-name="First_20_paragraph">21.11.2023</text:p>
      <text:p text:style-name="Text_20_body">Северная транспортная прокуратура при активном взаимодействии с Центральным таможенным управлением ФТС России и управлением Россельхознадзора по г. Москва, Московской и Тульской областям провела проверку соблюдения требований законодательства о безопасности пищевых продуктов, защите прав потребителей и техническом регулировании.</text:p>
      <text:p text:style-name="Text_20_body">Установлено, что ряд организаций поместили на хранение в складском комплексе с целью дальнейшей реализации маркированные и не маркированные мясопродукты из свинины, с клеймом, используемым странами Европейского союза, весом более 50 тонн.</text:p>
      <text:p text:style-name="Text_20_body">Иным юридическим лицом размещена продукция аквакультуры рыбоводства – обрезь лосося, весом свыше 17 тонн, с указанием «Форелевое хозяйство «Лохва» (Р. Беларусь). Однако, согласно ответу Республики Беларусь, данная продукция аквакультуры не поставлялась с территории Республики Беларусь.</text:p>
      <text:p text:style-name="Text_20_body">Юридические лица не представили ветеринарные разрешительные документы и сертификаты соответствия на данную продукцию, а также подтверждающие страну происхождения.</text:p>
      <text:p text:style-name="Text_20_body">По факту хранения продукции с целью реализации без маркировки и разрешительной документации в отношении трёх юридических лиц прокуратурой возбуждены административные дела по ст. 14.43 КоАП РФ (нарушение исполнителем требований технических регламентов), которые находятся на рассмотрении. Внесено два представления об устранении нарушений, по которым три должностных лица привлечены к дисциплинарной ответственности.</text:p>
      <text:p text:style-name="Text_20_body">Данная продукция после экспертизы и получения разрешения ветеринарных врачей направлена на переработку для корма животным.</text:p>
      <text:p text:style-name="Text_20_body"><text:line-break/></text:p>
      <text:p text:style-name="Text_20_body">Адрес страницы: <text:a xlink:type="simple" xlink:href="http://krasnoselsky.mos.ru/press-center/important-information/detail/11993953.html" office:name=""><text:span text:style-name="Definition">http://krasnoselsky.mos.ru/press-center/important-information/detail/11993953.html</text:span></text:a></text:p>
      <text:p text:style-name="Text_20_body"><text:a xlink:type="simple" xlink:href="http://krasnoselsky.mos.ru" office:name=""><text:span text:style-name="Definition">Управа Красносельского район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11-21T14:07:41Z</meta:creation-date>
    <dc:date>2023-11-21T14:07:41Z</dc:date>
  </office:meta>
</office:document-meta>
</file>