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-материалам-северной-транспортной-прокуратуры-возбуждено-уголовное-дело-по-факту-причинения-ущерба-окружающей-среде-в-размере-более-400-млн.-руб."/>По материалам Северной транспортной прокуратуры возбуждено уголовное дело по факту причинения ущерба окружающей среде в размере более 400 млн. руб.<text:bookmark-end text:name="по-материалам-северной-транспортной-прокуратуры-возбуждено-уголовное-дело-по-факту-причинения-ущерба-окружающей-среде-в-размере-более-400-млн.-руб."/></text:h>
      <text:p text:style-name="First_20_paragraph">15.09.2023</text:p>
      <text:p text:style-name="Text_20_body">Северной транспортной прокуратурой проведена проверка соблюдения требований законодательства об охране окружающей среды и об отходах производства и потребления, в ходе которой выявлены нарушения законодательства.</text:p>
      <text:p text:style-name="Text_20_body">В ходе проведения проверки в полосе отвода ст. Ховрино Октябрьской железной дороги выявлены навалы отходов производства и потребления, отнесенных к 4 классу опасности, площадь размещенных отходов составила 23 453 м2, объем 45 905 м3. Данные отходы образовались в результате строительных работ по проекту МЦД-3.</text:p>
      <text:p text:style-name="Text_20_body">Департаментом природопользования и охраны окружающей среды города Москвы произведен расчет размера ущерба, причиненного окружающей среде<text:line-break/>в результате захламления территории, сумма которого составила<text:line-break/>418 929 030 рублей.</text:p>
      <text:p text:style-name="Text_20_body">В связи с выявленными нарушениями Северной транспортной прокуратурой в Басманный районный суд г. Москвы к ОАО «РЖД» направлено исковое заявление об обязании ответчика очистить земельный участок.</text:p>
      <text:p text:style-name="Text_20_body">Кроме того, по материалам прокурорской проверки Северным следственным отделом на транспорте в отношении неустановленных должностных лиц ОАО «РЖД», допустивших загрязнение земельного участка, возбуждено уголовное дело по ч. 1.1 ст. 293 УК РФ (халатность).</text:p>
      <text:p text:style-name="Text_20_body">Рассмотрение искового заявления и расследование уголовного дела находится на контроле в Северной транспортной прокуратуре.</text:p>
      <text:p text:style-name="Text_20_body"><text:line-break/></text:p>
      <text:p text:style-name="Text_20_body">Адрес страницы: <text:a xlink:type="simple" xlink:href="http://krasnoselsky.mos.ru/press-center/important-information/detail/11833849.html" office:name=""><text:span text:style-name="Definition">http://krasnoselsky.mos.ru/press-center/important-information/detail/11833849.html</text:span></text:a></text:p>
      <text:p text:style-name="Text_20_body"><text:a xlink:type="simple" xlink:href="http://krasnoselsky.mos.ru" office:name=""><text:span text:style-name="Definition">Управа Красносель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7T12:05:19Z</meta:creation-date>
    <dc:date>2023-09-27T12:05:19Z</dc:date>
  </office:meta>
</office:document-meta>
</file>