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-закон-запрещающих-продажу-вейпов-несовершеннолетним"/>Утвержден закон, запрещающих продажу вейпов несовершеннолетним<text:bookmark-end text:name="утвержден-закон-запрещающих-продажу-вейпов-несовершеннолетним"/></text:h>
      <text:p text:style-name="First_20_paragraph">07.07.2023</text:p>
      <text:p text:style-name="Text_20_body">В целях охраны здоровья несовершеннолетних от потребления никотинсодержащей продукции устанавливаются дополнительные ограничения, касающиеся её оборота и устройств для её потребления,<text:line-break/>а также рекламы такой продукции.</text:p>
      <text:p text:style-name="Text_20_body">Соответствующие изменения определены Федеральным законом<text:line-break/>от 28.04.2023 № 178 «О внесении изменений в отдельные законодательные акты Российской Федерации».</text:p>
      <text:p text:style-name="Text_20_body">Законом полностью исключается продажа лицам, не достигшим 18 лет, вейпов, в том числе без содержания никотина, и расходников к ним.</text:p>
      <text:p text:style-name="Text_20_body">Одновременно внесены изменения в Федеральный закон «Об охране здоровья граждан от воздействия окружающего табачного дыма, последствий потребления табака или потребления никотинсодержащей продукции, согласно которым запрещается розничная торговля устройствами<text:line-break/>для потребления никотинсодержащей продукции и их составными частями на ярмарках, выставках, путём развозной и разносной торговли, дистанционным способом продажи и с использованием автоматов, а также открытая выкладка и их демонстрация в торговом объекте.</text:p>
      <text:p text:style-name="Text_20_body">Кроме того, не допускается применение скидок с цены устройств<text:line-break/>для потребления никотинсодержащей продукции любыми способами,<text:line-break/>в том числе посредством издания купонов и талонов.</text:p>
      <text:p text:style-name="Text_20_body">Изменения вступили в силу 01.06.2023.</text:p>
      <text:p text:style-name="Text_20_body"><text:line-break/></text:p>
      <text:p text:style-name="Text_20_body">Адрес страницы: <text:a xlink:type="simple" xlink:href="http://krasnoselsky.mos.ru/press-center/important-information/detail/11703258.html" office:name=""><text:span text:style-name="Definition">http://krasnoselsky.mos.ru/press-center/important-information/detail/1170325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47:22Z</meta:creation-date>
    <dc:date>2023-07-26T01:47:22Z</dc:date>
  </office:meta>
</office:document-meta>
</file>