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верная-транспортная-прокуратура-разъясняет-об-ответственности-за-нарушение-правил-дорожного-движения-при-движении-на-средствах-индивидуальной-мобильности"/>Северная транспортная прокуратура разъясняет об ответственности за нарушение правил дорожного движения при движении на средствах индивидуальной мобильности<text:bookmark-end text:name="северная-транспортная-прокуратура-разъясняет-об-ответственности-за-нарушение-правил-дорожного-движения-при-движении-на-средствах-индивидуальной-мобильности"/></text:h>
      <text:p text:style-name="First_20_paragraph">07.07.2023</text:p>
      <text:p text:style-name="Text_20_body">Постановлением Правительства Российской Федерации от 06.10.2022 № 1769 внесены изменения в правила дорожного движения, согласно которым на средствах индивидуальной мобильности (электросамокаты, электроскейтборды, гироскутеры, сегвеи, моноколёса и другие аналогичные транспортные средства) разрешается ездить по велосипедным дорожкам, тротуарам и пешеходным зонам со скоростью не боле 25 км в час.</text:p>
      <text:p text:style-name="Text_20_body">При этом право приоритета остается у пешеходов и велосипедистов<text:line-break/>в случае, если самокат или другое устройство передвигается по дороге,<text:line-break/>то оно обязательно должно иметь тормозную систему, фары белого<text:line-break/>и красного цвета, подчиняться сигналу светофора и регулированию движения. Скорость передвижения не должна превышать 60 км в час.</text:p>
      <text:p text:style-name="Text_20_body">Запрещено ездить на электросамокате по автомагистралям,<text:line-break/>где не предусмотрено движение велосипедов.</text:p>
      <text:p text:style-name="Text_20_body">Необходимо помнить, что детям до 7 лет пользоваться электросамокатами запрещается, в возрасте от 7 до 14 лет – только<text:line-break/>в сопровождении взрослых и только по велосипедным дорожкам.<text:line-break/>Также запрещено брать с собой пассажиров и перевозить различные габаритные грузы.</text:p>
      <text:p text:style-name="Text_20_body">Езда разрешена только в защитном шлеме, а в случае пересечения проезжей части по пешеходному переходу обязательно необходимо слезть<text:line-break/>с самоката.</text:p>
      <text:p text:style-name="Text_20_body">В случае нарушения Правил дорожного движения лицо, передвигающееся на электросамокате или другом средстве индивидуальной мобильности, может быть привлечено к административной ответственности (ст. ст. 12.29, 12.30 КоАП РФ, п. 1.6 ПДД).</text:p>
      <text:p text:style-name="Text_20_body"><text:line-break/></text:p>
      <text:p text:style-name="Text_20_body">Адрес страницы: <text:a xlink:type="simple" xlink:href="http://krasnoselsky.mos.ru/press-center/important-information/detail/11703255.html" office:name=""><text:span text:style-name="Definition">http://krasnoselsky.mos.ru/press-center/important-information/detail/11703255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06:41:31Z</meta:creation-date>
    <dc:date>2023-07-09T06:41:31Z</dc:date>
  </office:meta>
</office:document-meta>
</file>