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план-мероприятий-по-досуговой-социально-воспитательной-и-спортивной-работе-с-населением-по-месту-жительства-на-1-квартал-2023-года."/>1.План мероприятий по досуговой, социально-воспитательной и спортивной работе с населением по месту жительства на 1 квартал 2023 года.<text:bookmark-end text:name="план-мероприятий-по-досуговой-социально-воспитательной-и-спортивной-работе-с-населением-по-месту-жительства-на-1-квартал-2023-года."/></text:h>
      <text:p text:style-name="First_20_paragraph">28.12.2022</text:p>
      <text:p text:style-name="Text_20_body"><text:a xlink:type="simple" xlink:href="/План%20мероприятий%20по%20досуговой,%20социально-воспитательной%20и%20спортивной%20работе%20с%20населением%20по%20месту%20жительства%20на%201%20квартал%202023%20года.pdf" office:name=""><text:span text:style-name="Definition">План мероприятий по досуговой, социально-воспитательной и спортивной работе с населением по месту жительства на 1 квартал 2023 года</text:span></text:a></text:p>
      <text:p text:style-name="Text_20_body"><text:line-break/></text:p>
      <text:p text:style-name="Text_20_body">Адрес страницы: <text:a xlink:type="simple" xlink:href="http://krasnoselsky.mos.ru/press-center/events/detail/11322824.html" office:name=""><text:span text:style-name="Definition">http://krasnoselsky.mos.ru/press-center/events/detail/11322824.html</text:span></text:a></text:p>
      <text:p text:style-name="Text_20_body"><text:a xlink:type="simple" xlink:href="http://krasnoselsky.mos.ru" office:name=""><text:span text:style-name="Definition">Управа Красносельского района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4-04-16T22:06:43Z</meta:creation-date>
    <dc:date>2024-04-16T22:06:43Z</dc:date>
  </office:meta>
</office:document-meta>
</file>