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меститель-председателя-общественного-совета-при-увд-по-цао-посетил-территории-донецкой-и-луганской-народных-республик"/>Заместитель председателя Общественного совета при УВД по ЦАО посетил территории Донецкой и Луганской народных республик<text:bookmark-end text:name="заместитель-председателя-общественного-совета-при-увд-по-цао-посетил-территории-донецкой-и-луганской-народных-республик"/></text:h>
      <text:p text:style-name="First_20_paragraph">07.10.2022</text:p>
      <text:p text:style-name="Text_20_body">С целью оказания благотворительной помощи жителям Донецкой и Луганской народных республик, заместитель председателя Общественного совета при УВД по ЦАО ГУ МВД России по г. Москве Александр Давыдов передал для детских садов и медицинских учреждений продукты первой необходимости.</text:p>
      <text:p text:style-name="Text_20_body">Специально для детей были закуплены игрушки, соки, крупы, молочная продукция и питьевая вода, а в медицинские учреждения переданы: бинты, шприцы, пеленки, антисептики и антибиотики. Все это, и многое другое, члены Общественного совета при УВД по ЦАО передали в места, где в настоящее время остаются граждане, не желающие уезжать с родной земли.</text:p>
      <text:p text:style-name="Text_20_body">Также, в рамках оказания поддержки Российской армии, Александр Давыдов вместе с неравнодушными гражданами передали для военнослужащих: бронежилеты, тепловизоры, радио станции и квадрокоптеры.</text:p>
      <text:p text:style-name="Text_20_body">«Наша общая задача поддержать ребят, которые для себя выбрали непростой путь – путь служения Отечеству. Именно вы и днем, и ночью, охраняют наш покой, наш сон - даря мирное небо над головой. Именно поэтому мы находясь в тылу просто обязаны вам своим спокойствием, и не можем оставаться в стороне. Мы просто не можем не поддержать наших героев! Спасибо ребята за ваш выбор, спасибо вам за наше мирное будущее», - сказал Александр Давыдов, обращаясь к тем, кто по велению сердца выбрал путь защитника Родины.</text:p>
      <text:p text:style-name="Text_20_body"><text:line-break/></text:p>
      <text:p text:style-name="Text_20_body">Адрес страницы: <text:a xlink:type="simple" xlink:href="http://krasnoselsky.mos.ru/press-center/events/detail/11094770.html" office:name=""><text:span text:style-name="Definition">http://krasnoselsky.mos.ru/press-center/events/detail/11094770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7T23:37:02Z</meta:creation-date>
    <dc:date>2023-05-27T23:37:02Z</dc:date>
  </office:meta>
</office:document-meta>
</file>