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ие-ответы"/>Общие ответы<text:bookmark-end text:name="общие-ответы"/></text:h>
      <text:p text:style-name="First_20_paragraph">03.04.2015</text:p>
      <text:p text:style-name="Text_20_body"><text:span text:style-name="T1">Что такое новая система капитального ремонта многоквартирных домов?</text:span></text:p>
      <text:p text:style-name="Text_20_body">Москва в 2015 году переходит на новую систему финансирования капитального ремонта. Теперь собственники квартир при помощи взносов будут сами формировать фонд, за счет которого и будет впоследствии ремонтироваться их дом. Ведь в соответствии с Гражданским кодексом РФ и Жилищным кодексом РФ бремя расходов по надлежащему содержанию многоквартирного дома (в т.ч. его капитальный ремонт) несут собственники помещений в доме.</text:p>
      <text:p text:style-name="Text_20_body">Новая система капитального ремонта позволит обеспечить безопасность и комфортность проживания граждан, поддержать достойный уровень эксплуатационных характеристик многоквартирных домов, а главное гарантировано получить капитальный ремонт дома, не позже сроков установленных региональной программой.</text:p>
      <text:p text:style-name="Text_20_body"><text:span text:style-name="T1">Что такое фонд капитального ремонта?</text:span></text:p>
      <text:p text:style-name="Text_20_body">Ежемесячные взносы собственников помещений в многоквартирном доме формируют фонд капитального ремонта дома, своего рода «копилку». В нее, по решению общего собрания также могут поступать доходы, полученные от сдачи в аренду или иного использования общего имущества. Например, деньги, вырученные от размещения в подъездах рекламной информации.</text:p>
      <text:p text:style-name="Text_20_body"><text:span text:style-name="T1">Сколько предстоит платить?</text:span></text:p>
      <text:p text:style-name="Text_20_body">Размер взносов на капремонт определяется для каждого региона индивидуально. В Москве установлен минимальный размер взноса на капремонт - 15 руб. с 1 кв.м. общей площади помещения в месяц. <text:span text:style-name="T2">(п. 2 Постановления Правительства Москвы от 29.12.2014 № 833-ПП «Об установлении минимального размера взноса на капитальный ремонт общего имущества в многоквартирных домах на территории города Москвы»).</text:span></text:p>
      <text:p text:style-name="Text_20_body"><text:span text:style-name="T1">Кто должен платить за капитальный ремонт?</text:span></text:p>
      <text:p text:style-name="Text_20_body">Обязанность по уплате взносов на капитальный ремонт лежит на всех собственниках помещений в многоквартирном доме. Такая обязанность возникает с момента возникновения права собственности на помещения в этом доме.</text:p>
      <text:p text:style-name="Text_20_body"><text:span text:style-name="T3">Платят</text:span>:</text:p>
      <text:p text:style-name="Text_20_body">- собственники жилых и нежилых помещений. При этом год постройки дома значения не имеет.</text:p>
      <text:p text:style-name="Text_20_body"><text:span text:style-name="T3">Не платят</text:span><text:span text:style-name="T1">:</text:span></text:p>
      <text:p text:style-name="Text_20_body">- собственники домов, признанных аварийными;</text:p>
      <text:p text:style-name="Text_20_body">- собственники многоквартирных домов, в которых имеется менее чем три квартиры;</text:p>
      <text:p text:style-name="Text_20_body">- собственники домов, в отношении которых определены порядок, сроки проведения и источники финансирования реконструкции или сноса этих домов;</text:p>
      <text:p text:style-name="Text_20_body">- наниматели жилья.</text:p>
      <text:p text:style-name="Text_20_body"><text:span text:style-name="T1">Какие виды работ могут выполняться в доме за счет накопленных средств?</text:span></text:p>
      <text:p text:style-name="Text_20_body">В обязательный перечень работ (услуг) по капитальному ремонту с учетом особенностей конкретного дома входят (<text:span text:style-name="T2">постановление Правительства Москвы от 29.12.2014 г. № 833-ПП</text:span>):</text:p>
      <text:p text:style-name="Text_20_body">1. Ремонт внутридомовых инженерных систем электроснабжения.</text:p>
      <text:p text:style-name="Text_20_body">2. Ремонт внутридомовых инженерных систем теплоснабжения.</text:p>
      <text:p text:style-name="Text_20_body">3. Ремонт внутридомовых инженерных систем газоснабжения.</text:p>
      <text:p text:style-name="Text_20_body">4. Ремонт внутридомовых инженерных систем водоснабжения (горячее и холодное водоснабжение).</text:p>
      <text:p text:style-name="Text_20_body">5. Ремонт внутридомовых инженерных систем водоотведения (канализация).</text:p>
      <text:p text:style-name="Text_20_body">6. Ремонт или замена лифтового оборудования, признанного непригодным для эксплуатации, ремонт лифтовых шахт.</text:p>
      <text:p text:style-name="Text_20_body">7. Ремонт крыши.</text:p>
      <text:p text:style-name="Text_20_body">8. Ремонт подвальных помещений, относящихся к общему имуществу в многоквартирном доме.</text:p>
      <text:p text:style-name="Text_20_body">9. Ремонт фасада.</text:p>
      <text:p text:style-name="Text_20_body">10. Ремонт фундамента.</text:p>
      <text:p text:style-name="Text_20_body">11. Ремонт внутридомовой системы дымоудаления и противопожарной автоматики, ремонт пожарного водопровода.</text:p>
      <text:p text:style-name="Text_20_body">12. Ремонт или замена мусоропровода.</text:p>
      <text:p text:style-name="Text_20_body">13. Ремонт или замена внутреннего водостока.</text:p>
      <text:p text:style-name="Text_20_body">14. Разработка и проведение экспертизы проектной документации, осуществление строительного контроля, проведение оценки соответствия лифтов требованиям технического регламента Таможенного союза «Безопасность лифтов» (ТР ТС 011/2011).</text:p>
      <text:p text:style-name="Text_20_body"><text:span text:style-name="T1">Обратите внимание! Обязательный перечень работ (услуг) по капитальному ремонту домов в Москве расширен, в отличие от перечня предложенного Жилищным кодексом РФ.</text:span></text:p>
      <text:p text:style-name="Text_20_body"><text:span text:style-name="T1">Что такое региональная программа капитального ремонта?</text:span></text:p>
      <text:p text:style-name="Text_20_body">Региональная программа капитального ремонта общего имущества – это программа проведения капитального ремонта всех многоквартирных домов, расположенных на территории города Москвы. Программа рассчитана на 30 лет (с 2015 – 2044 гг.) и подлежит актуализации не реже чем один раз в год.</text:p>
      <text:p text:style-name="Text_20_body">Данная программа включает в себя:</text:p>
      <text:p text:style-name="Text_20_body">1) перечень всех многоквартирных домов, расположенных на территории субъекта Российской Федерации, за исключением многоквартирных домов, признанных аварийными, домов, в отношении которых определены порядок, сроки проведения и источники финансирования реконструкции или сноса этих домов, а также домов, количество квартир в которых менее трех.</text:p>
      <text:p text:style-name="Text_20_body">2) перечень работ по капитальному ремонту;</text:p>
      <text:p text:style-name="Text_20_body">3) плановый период проведения капитального ремонта;</text:p>
      <text:p text:style-name="Text_20_body">Региональная программа капитального ремонта утверждена постановлением Правительства Москвы от 29.12.2014 № 832-ПП «О региональной программе капитального ремонта общего имущества в многоквартирных домах на территории города Москвы». Программа доступна для ознакомления на сайте Департамента капитального ремонта города Москвы ( <text:a xlink:type="simple" xlink:href="http://www.dkr.mos.ru/" office:name=""><text:span text:style-name="Definition">www.dkr.mos.ru</text:span></text:a>).</text:p>
      <text:p text:style-name="Text_20_body"><text:span text:style-name="T1">Как определяется очередность проведения капитального ремонта МКД?</text:span></text:p>
      <text:p text:style-name="Text_20_body">Очередность проведения капитального ремонта в конкретных домах определяется исходя из следующих критериев:</text:p>
      <text:p text:style-name="Text_20_body">- продолжительность эксплуатации инженерных систем и конструктивных элементов дома с момента ввода в эксплуатацию или предыдущего ремонта;</text:p>
      <text:p text:style-name="Text_20_body">- оценка технического состояния инженерных систем и конструктивных элементов дома, получаемой по результатам мониторинга и с учётом установленных межремонтных сроков.</text:p>
      <text:p text:style-name="Text_20_body"><text:span text:style-name="T1">Какие предусмотрены способы накопления средств на капитальный ремонт?</text:span></text:p>
      <text:p text:style-name="Text_20_body">Предусмотрено два варианта накопления:</text:p>
      <text:p text:style-name="Text_20_body">1) На счете Фонда капитального ремонта – специально созданной Правительством Москвы организации для накопления средств собственников и организации капитального ремонта</text:p>
      <text:p text:style-name="Text_20_body">2) На специальном счете в банке, открытом для конкретного дома.</text:p>
      <text:p text:style-name="Text_20_body">Хотя часто первый способ накопления называют «общий котел», учет платежей собственников ведется в Фонде по каждой квартире. Собственникам не нужно заниматься организацией ремонта: Фонд берет на себя в полном объеме организацию проведения капитального ремонта в сроки, установленные региональной программой: привлекает подрядные организации, контролирует качество и сроки работ, принимает выполненные работы, несет ответственность за неисполнение или ненадлежащее исполнение обязательств <text:bookmark text:name="id__GoBack"/> подрядными организациями. Поступления в Фонд расходуются на капитальный ремонт одних домов за счет других по принципу «кассы взаимопомощи», в порядке очередности, установленной региональной программой капитального ремонта.</text:p>
      <text:p text:style-name="Text_20_body">При выборе второго способа накопления, собственники могут открыть специальный счет в российском банке из списка опубликованного на сайте Центробанка РФ (<text:a xlink:type="simple" xlink:href="http://www.cbr.ru/credit/listfz.asp" office:name=""><text:span text:style-name="Definition">http://www.cbr.ru/credit/listfz.asp</text:span></text:a>). Перечень операций с деньгами на специальном банковском счете строго регламентирован. При накоплении средств на спецсчете в банке собственники самостоятельно выбирают исполнителя работ по капитальному ремонту и заключают с ним договор. Капитальный ремонт при таком способе накопления проводится либо в сроки, установленные региональной программой, либо если это необходимо – досрочно, при достаточности средств на счете или с привлечением кредита.</text:p>
      <text:p text:style-name="Text_20_body"><text:span text:style-name="T1">ВАЖНО! Независимо от способа накопления:</text:span></text:p>
      <text:p text:style-name="Text_20_body"><text:span text:style-name="T1">1) капитальный ремонт должен быть выполнен не позднее сроков, установленных в региональной программе.</text:span></text:p>
      <text:p text:style-name="Text_20_body"><text:span text:style-name="T1">2) учет внесенных средств на капитальный ремонт и задолженности ведется по каждому лицевому счету жителя.</text:span></text:p>
      <text:p text:style-name="Text_20_body"><text:span text:style-name="T1">Владельцы специального счета.</text:span></text:p>
      <text:p text:style-name="Text_20_body">Собственники должны выбрать владельца спецсчета. Им может быть УК, ТСЖ, ЖСК, ЖК или Фонд капитального ремонта (региональный оператор).</text:p>
      <text:p text:style-name="Text_20_body"><text:span text:style-name="T1">Что необходимо знать о специальном счете?</text:span></text:p>
      <text:p text:style-name="Text_20_body">- право собственника помещения в многоквартирном доме на долю денежных средств, находящихся на специальном счете, следует судьбе права собственности на такое помещение (ч. 3 ст. 36.1 ЖК РФ);</text:p>
      <text:p text:style-name="Text_20_body">- собственник помещения в многоквартирном доме не вправе тре­бовать выделения своей доли денежных средств, находящихся на специальном счете (ч. 5 ст. 36.1 ЖК РФ);</text:p>
      <text:p text:style-name="Text_20_body">- при приобретении в собственность помещения в многоквартирном доме к приобретателю такого помещения переходит доля в праве на денежные средства, находящиеся на специальном счете (ч. 4 ст. 36.1 ЖК РФ).</text:p>
      <text:p text:style-name="Text_20_body">- денежные средства специального счета не могут расходоваться на капитальный ремонт других многоквартирных домов;</text:p>
      <text:p text:style-name="Text_20_body">- на денежные средства специального счета не может быть обращено взыскание по обязательствам владельца этого счета (кроме обязательств по договорам выполнения работ при проведении капитального ремонта в доме);</text:p>
      <text:p text:style-name="Text_20_body">- денежные средства, находящиеся на специальном счете, не включаются в конкурсную массу.</text:p>
      <text:p text:style-name="Text_20_body">- права на денежные средства, находящиеся на специальном счете, принадлежат собственникам помещений в МКД.</text:p>
      <text:p text:style-name="Text_20_body">- контроль за целевым использование средств, находящихся на специальном счете, регламентируется Жилищным кодексом РФ и возложен на банк-держатель специального счета, орган государственного жилищного надзора.</text:p>
      <text:p text:style-name="Text_20_body"><text:span text:style-name="T1">Что предстоит собственникам решить на общем собрании в случаи выбора ими специального счета в качестве способа формирования фонда капитального ремонта?</text:span></text:p>
      <text:p text:style-name="Text_20_body">В случае, если формирование фонда капитального ремонта будет осуществляться на специальном банковском счете, собственники должны определить на общем собрании:</text:p>
      <text:p text:style-name="Text_20_body">1) размер ежемесячного взноса на капитальный ремонт, который не должен быть менее чем минимальный размер взноса на капитальный ремонт, установленный нормативным правовым актом субъекта Российской Федерации;</text:p>
      <text:p text:style-name="Text_20_body">2) перечень услуг и (или) работ по капитальному ремонту общего имущества в многоквартирном доме в составе не менее чем состав перечня таких услуг и (или) работ, предусмотренный региональной программой капитального ремонта;</text:p>
      <text:p text:style-name="Text_20_body">3) сроки проведения капитального ремонта общего имущества в многоквартирном доме, которые не могут быть позднее планируемых сроков, установленных региональной программой капитального ремонта;</text:p>
      <text:p text:style-name="Text_20_body">4) владельца специального счета;</text:p>
      <text:p text:style-name="Text_20_body">5) кредитную организацию, в которой будет открыт специальный счет.</text:p>
      <text:p text:style-name="Text_20_body"><text:span text:style-name="T1">Обращаем внимание! Способ накопления средств на капитальный ремонт собственники выбирают самостоятельно на общем собрании. Решение считается принятым, если за него проголосовало не менее 2/3 голосов от их общего количества</text:span> (часть 1 статьи 46, п. 1, 1.1, части 2 статьи 44 ЖК РФ).</text:p>
      <text:p text:style-name="Text_20_body"><text:span text:style-name="T1">Каков срок принятия решений о выборе способа накоплений на капремонт?</text:span></text:p>
      <text:p text:style-name="Text_20_body">С выбором собственники должны определиться и успеть реализовать выбранный способ до 1 июня 2015 года. <text:span text:style-name="T2">(п. 4.1 Постановления Правительства Москвы от 29.12.2014 № 833-ПП «Об установлении минимального размера взноса на капитальный ремонт общего имущества в многоквартирных домах на территории города Москвы»).</text:span></text:p>
      <text:p text:style-name="Text_20_body"><text:span text:style-name="T1">ОБРАТИТЕ ВНИМАНИЕ! Если собственники самостоятельно не выберут способ накопления и (или) не смогут реализовать свое право до 1 июня 2015 года, то их взносы будут поступать на счет Фонда капитального ремонта!</text:span></text:p>
      <text:p text:style-name="Text_20_body">Необходимо помнить, что за один месяц до окончания установленного срока для выбора способа формирования фонда капитального ремонта (если жильцы МКД к этому времени не выбрали его самостоятельно) орган местного самоуправления созывает общее собрание собственников помещений для принятия такого решения.</text:p>
      <text:p text:style-name="Text_20_body">Срок начала оплаты взносов на капитальный ремонт для собственников квартир в Москве наступит в июле 2015 года.</text:p>
      <text:p text:style-name="Text_20_body"><text:span text:style-name="T1">Можно ли изменить способ накопления средств на капитальный ремонт?</text:span></text:p>
      <text:p text:style-name="Text_20_body">Способ накопления может быть изменен в любое время на основании решения общего собрания собственников.</text:p>
      <text:p text:style-name="Text_20_body">В случае, если на проведение капитального ремонта предоставлен и не возвращен кредит, заем или имеется подлежащая погашению за счет фонда капитального ремонта задолженность по оплате оказанных услуг и (или) выполненных работ по капитальному ремонту, изменение способа накопления в отношении этого многоквартирного дома допускается при условии полного погашения такой задолженности.</text:p>
      <text:p text:style-name="Text_20_body">В случае, если формирование фонда капитального ремонта осуществляется на счете регионального оператора, для изменения способа решением общего собрания должны быть определены:</text:p>
      <text:p text:style-name="Text_20_body">- размер ежемесячного взноса на капитальный ремонт;</text:p>
      <text:p text:style-name="Text_20_body">- перечень услуг и (или) работ по капитальному ремонту общего имущества в многоквартирном доме;</text:p>
      <text:p text:style-name="Text_20_body">- сроки проведения капитального ремонта;</text:p>
      <text:p text:style-name="Text_20_body">- владелец специального счета; кредитная организация, в которой будет открыт специальный счет.</text:p>
      <text:p text:style-name="Text_20_body"><text:span text:style-name="T1">ВАЖНО! Решение о прекращении формирования фонда капитального ремонта на счете регионального оператора и формировании фонда капитального ремонта на специальном счете вступает в силу через два года после направления региональному оператору решения общего собрания собственников.</text:span></text:p>
      <text:p text:style-name="Text_20_body">Решение о прекращении формирования фонда капитального ремонта на специальном счете и формировании фонда капитального ремонта на счете регионального оператора вступает в силу через один месяц после направления владельцу специального счета решения общего собрания собственников об изменении способа формирования фонда капитального ремонта.</text:p>
      <text:p text:style-name="Text_20_body"><text:span text:style-name="T1">Сохраняются ли льготы и субсидии?</text:span></text:p>
      <text:p text:style-name="Text_20_body">Да, сохраняются! Введение платы за капремонт не отразится на положении малообеспеченных и льготных категорий граждан. Так как взнос на капремонт входит в состав платы за жилое помещение, то на него распространяются действующие льготы (для льготных категорий) и субсидии (для малообеспеченных граждан).</text:p>
      <text:p text:style-name="Text_20_body">Более того, при такой гарантированной государственной поддержке право на получение субсидии может возникнуть у граждан, которые до введения обязательного взноса на капитальный ремонт не были получателями субсидий, если их расходы на оплату жилищно-коммунальных услуг, включая взнос на капитальный ремонт, превысят установленную в регионе максимально допустимую долю в совокупном доходе семьи.</text:p>
      <text:p text:style-name="Text_20_body">Раньше, когда плата за капитальный ремонт не была обязательной, она не включалась в размер регионального стандарта стоимости жилищно-коммунальных услуг, который используется для определения прав граждан на субсидию на оплату жилого помещения и коммунальных услуг. То есть собрание собственников устанавливало плату за капитальный ремонт, но не учитывалось положение граждан с низкими доходами, никто не оказывал им поддержки.</text:p>
      <text:p text:style-name="Text_20_body">Теперь Жилищным кодексом предусмотрена поддержка собственников квартир с низкими доходами при внесении обязательных взносов на капитальный ремонт. Одновременно с внесением в Жилищный кодекс норм, связанных с обязательностью для собственников помещений взноса на капитальный ремонт, внесено специальное дополнение, согласно которому расходы собственников жилых помещений на уплату взноса на капитальный ремонт (исходя из установленного минимального размера взноса) включаются в размер расходов на оплату жилищно-коммунальных услуг, по которым может быть предоставлена субсидия на оплату жилого помещений и коммунальных услуг.</text:p>
      <text:p text:style-name="Text_20_body">Поэтому введение обязательного взноса на капитальный ремонт в установленном минимальном размере не должно привести к ухудшению финансового положения собственников – граждан с низкими доходами, которые уже получают субсидию на оплату жилого помещения и коммунальных услуг. За счет взносов увеличится ежемесячная плата граждан с низкими доходами, но соответственно будет увеличен размер субсидии на оплату жилья и коммунальных услуг.</text:p>
      <text:p text:style-name="Text_20_body"><text:span text:style-name="T1">Кому могут быть предоставлены льготы по оплате взносов на капитальный ремонт?</text:span></text:p>
      <text:p text:style-name="Text_20_body">Льготы на оплату капитального ремонта предоставляются тем категориям граждан, которые в соответствии с законодательством РФ и города Москвы имеют право на льготы по оплате содержания и ремонта жилого помещения.</text:p>
      <text:p text:style-name="Text_20_body"><text:span text:style-name="T1">Когда начнут ремонтировать первые дома?</text:span></text:p>
      <text:p text:style-name="Text_20_body">Ожидается, что в Москве первые дома по новым правилам начнут ремонтировать уже в середине 2015 года.</text:p>
      <text:p text:style-name="Text_20_body"><text:span text:style-name="T1">Когда возникает обязанность вносить обязательные взносы на капитальный ремонт?</text:span></text:p>
      <text:p text:style-name="Text_20_body">Обязанность по оплате расходов на капитальный ремонт возникает с момента возникновения права собственности на помещение в многоквартирном доме. Но поскольку обязательные взносы на капитальный ремонт введены в Жилищный кодекс только недавно, возникновение этой обязанности связано с опубликованием региональной программы капитального ремонта многоквартирных домов, в которую вошел многоквартирный дом.</text:p>
      <text:p text:style-name="Text_20_body">Обязанность по уплате взносов на капитальный ремонт общего имущества в многоквартирном доме возникает у собственников помещений в многоквартирном доме по истечении шести календарных месяцев, начиная с месяца, следующего за месяцем, в котором была официально опубликована утвержденная региональная программа капитального ремонта общего имущества в многоквартирных домах, в которую включен этот многоквартирный дом. Т.е. строка «капитальный ремонт» в квитанциях появится через шесть месяцев в июле, т.к. утверждена региональная программа в г. Москве 29 декабря 2014 г.</text:p>
      <text:p text:style-name="Text_20_body"><text:line-break/></text:p>
      <text:p text:style-name="Text_20_body">Адрес страницы: <text:a xlink:type="simple" xlink:href="http://krasnoselsky.mos.ru/overhaul_/question-answer/detail/1712646.html" office:name=""><text:span text:style-name="Definition">http://krasnoselsky.mos.ru/overhaul_/question-answer/detail/171264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17Z</meta:creation-date>
    <dc:date>2023-07-25T23:11:17Z</dc:date>
  </office:meta>
</office:document-meta>
</file>