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одная-ведомость-результатов-проведения-специальной-оценки-условий-труда"/>Сводная ведомость результатов проведения специальной оценки условий труда<text:bookmark-end text:name="сводная-ведомость-результатов-проведения-специальной-оценки-условий-труда"/></text:h>
      <text:p text:style-name="First_20_paragraph">21.11.2022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okhrana-truda/detail/11239811.html" office:name=""><text:span text:style-name="Definition">http://krasnoselsky.mos.ru/okhrana-truda/detail/1123981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07Z</meta:creation-date>
    <dc:date>2023-07-25T23:30:07Z</dc:date>
  </office:meta>
</office:document-meta>
</file>