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чень-рекомендуемых-мероприятий-по-улучшению-условий-труда."/>Перечень рекомендуемых мероприятий по улучшению условий труда.<text:bookmark-end text:name="перечень-рекомендуемых-мероприятий-по-улучшению-условий-труда."/></text:h>
      <text:p text:style-name="First_20_paragraph">21.11.2022</text:p>
      <text:p text:style-name="Text_20_body"><text:line-break/></text:p>
      <text:p text:style-name="Text_20_body">Адрес страницы: <text:a xlink:type="simple" xlink:href="http://krasnoselsky.mos.ru/okhrana-truda/detail/11239798.html" office:name=""><text:span text:style-name="Definition">http://krasnoselsky.mos.ru/okhrana-truda/detail/11239798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0:13Z</meta:creation-date>
    <dc:date>2023-07-25T23:30:13Z</dc:date>
  </office:meta>
</office:document-meta>
</file>