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красносельский-ул-нижняя-красносельская-д-5-строен-7-д.-5-строен.12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Красносельский, ул Нижняя Красносельская, д 5, строен 7; д. 5, строен.12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красносельский-ул-нижняя-красносельская-д-5-строен-7-д.-5-строен.12"/></text:h>
      <text:p text:style-name="First_20_paragraph">02.04.2021</text:p>
      <text:p text:style-name="Text_20_body"><text:line-break/></text:p>
      <text:p text:style-name="Text_20_body">Адрес страницы: <text:a xlink:type="simple" xlink:href="http://krasnoselsky.mos.ru/electronic-public-discussion/detail/9837418.html" office:name=""><text:span text:style-name="Definition">http://krasnoselsky.mos.ru/electronic-public-discussion/detail/9837418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02:53:23Z</meta:creation-date>
    <dc:date>2023-06-15T02:53:23Z</dc:date>
  </office:meta>
</office:document-meta>
</file>