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межевания-корректировке-территории-части-квартала-1033-красносельского-района-ограниченного-рязанским-переулком-басманным-переулком-новой-басманной-улицей-проходом-вдоль-железной-дороги"/>ОПОВЕЩЕНИЕ о начале общественных обсуждений по проекту межевания (корректировке) территории части квартала № 1033 Красносельского района, ограниченного Рязанским переулком, Басманным переулком, Новой Басманной улицей, проходом вдоль железной дороги<text:bookmark-end text:name="оповещение-о-начале-общественных-обсуждений-по-проекту-межевания-корректировке-территории-части-квартала-1033-красносельского-района-ограниченного-рязанским-переулком-басманным-переулком-новой-басманной-улицей-проходом-вдоль-железной-дороги"/></text:h>
      <text:p text:style-name="First_20_paragraph">11.01.2021</text:p>
      <text:p text:style-name="Text_20_body"><text:line-break/></text:p>
      <text:p text:style-name="Text_20_body">Адрес страницы: <text:a xlink:type="simple" xlink:href="http://krasnoselsky.mos.ru/electronic-public-discussion/detail/9626964.html" office:name=""><text:span text:style-name="Definition">http://krasnoselsky.mos.ru/electronic-public-discussion/detail/962696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2:01Z</meta:creation-date>
    <dc:date>2023-07-25T23:22:01Z</dc:date>
  </office:meta>
</office:document-meta>
</file>