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ул.-гаврикова-вл.-11-стр.-1-2-3-4-кад.-7701000303366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Красносельский, ул. Гаврикова, вл. 11, стр. 1, 2, 3, 4 (кад. № 77:01:0003033:66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красносельский-ул.-гаврикова-вл.-11-стр.-1-2-3-4-кад.-7701000303366"/></text:h>
      <text:p text:style-name="First_20_paragraph">11.01.2021</text:p>
      <text:p text:style-name="Text_20_body"><text:line-break/></text:p>
      <text:p text:style-name="Text_20_body">Адрес страницы: <text:a xlink:type="simple" xlink:href="http://krasnoselsky.mos.ru/electronic-public-discussion/detail/9626959.html" office:name=""><text:span text:style-name="Definition">http://krasnoselsky.mos.ru/electronic-public-discussion/detail/962695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04Z</meta:creation-date>
    <dc:date>2023-07-25T23:22:04Z</dc:date>
  </office:meta>
</office:document-meta>
</file>