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корректировке-проекта-межевания-территории-части-квартала-красносельского-района-ограниченного-улицей-садовой-спасской-мясницким-проездом-мясницкой-улицей"/>ОПОВЕЩЕНИЕ о начале общественных обсуждений по корректировке проекта межевания территории части квартала Красносельского района, ограниченного улицей Садовой-Спасской, Мясницким проездом, Мясницкой улицей<text:bookmark-end text:name="оповещение-о-начале-общественных-обсуждений-по-корректировке-проекта-межевания-территории-части-квартала-красносельского-района-ограниченного-улицей-садовой-спасской-мясницким-проездом-мясницкой-улицей"/></text:h>
      <text:p text:style-name="First_20_paragraph">18.09.2020</text:p>
      <text:p text:style-name="Text_20_body"><text:line-break/></text:p>
      <text:p text:style-name="Text_20_body">Адрес страницы: <text:a xlink:type="simple" xlink:href="http://krasnoselsky.mos.ru/electronic-public-discussion/detail/9249872.html" office:name=""><text:span text:style-name="Definition">http://krasnoselsky.mos.ru/electronic-public-discussion/detail/9249872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2:19Z</meta:creation-date>
    <dc:date>2023-07-25T23:22:19Z</dc:date>
  </office:meta>
</office:document-meta>
</file>