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мцд-2-нахабино-подольск-участок-от-рижского-вокзала-до-станции-москва-товарная-свао-цао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МЦД-2 «Нахабино-Подольск», участок от Рижского вокзала до станции Москва-Товарная, СВАО, ЦАО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мцд-2-нахабино-подольск-участок-от-рижского-вокзала-до-станции-москва-товарная-свао-цао"/></text:h>
      <text:p text:style-name="First_20_paragraph">10.07.2020</text:p>
      <text:p text:style-name="Text_20_body"><text:line-break/></text:p>
      <text:p text:style-name="Text_20_body">Адрес страницы: <text:a xlink:type="simple" xlink:href="http://krasnoselsky.mos.ru/electronic-public-discussion/detail/9034756.html" office:name=""><text:span text:style-name="Definition">http://krasnoselsky.mos.ru/electronic-public-discussion/detail/9034756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2:26Z</meta:creation-date>
    <dc:date>2023-07-25T23:22:26Z</dc:date>
  </office:meta>
</office:document-meta>
</file>